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open dag met betrekking tot de Dag van de Bouw op 21 juni 2025 te West Betuw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open dag met betrekking tot de Dag van de Bouw van 10:00 uur tot 15:00 uur op 21 juni 2025. </text:p>
            <text:p text:style-name="common-al">(verzonden op 4 februari 2025) </text:p>
            <text:p text:style-name="last-al">Belanghebbenden die het niet eens zijn met dit besluit kunnen een gemotiveerd bezwaarschrift indienen. Dit kan binnen zes weken na de aangegeven verzenddatum. Richt het bezwaarschrift aan het College van burgemeester en wethouders,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54442</text:span><text:line-break/><text:date style:data-style-name="dag" text:fixed="true" text:date-value="2025-02-11"/><text:line-break/><text:date style:data-style-name="jaar" text:fixed="true" text:date-value="2025-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442</text:span><text:date style:data-style-name="nicedate" text:fixed="true" text:date-value="2025-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442</text:span><text:date style:data-style-name="nicedate" text:fixed="true" text:date-value="2025-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4/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Gemeente</meta:user-defined>
    <meta:user-defined meta:name="DC.title">Toestemming voor het houden van open dag met betrekking tot de Dag van de Bouw op 21 juni 2025 te West Betuwe</meta:user-defined>
    <meta:user-defined meta:name="DCTERMS.W3CDTF/DCTERMS.available">2025-02-11</meta:user-defined>
    <meta:user-defined meta:name="DCTERMS.W3CDTF/OVERHEIDop.jaargang">2025</meta:user-defined>
    <meta:user-defined meta:name="OVERHEIDop.publicationIssue">54442</meta:user-defined>
    <meta:user-defined meta:name="OVERHEIDop.GmbID/DC.identifier">gmb-2025-54442</meta:user-defined>
    <meta:user-defined meta:name="OVERHEIDop.versieInformatie"/>
  </office:meta>
</office:document-meta>
</file>