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zienswijzen ontvangen over de ontwerpwijziging TAM-omgevingsplan Herontwikkeling van Heukelomlaan en Berlagestraat, Zuilen </text:p>
      <text:section text:name="regeling_id1-3-2" text:style-name="regeling">
        <text:section text:name="aanhef_id1-3-2-1" text:style-name="aanhef">
          <text:section text:name="preambule_id1-3-2-1-1" text:style-name="preambule">
            <text:p text:style-name="al">Burgemeester en wethouders van de gemeente Utrecht hebben een ontwerp van de wijziging van het TAM-omgevingsplan ‘Herontwikkeling Van Heukelomlaan en Berlagestraat, Zuilen’ gemaakt. TAM staat voor Tijdelijke Alternatieve Maatregel. Het was mogelijk om van vrijdag 17 oktober 2025 tot en met donderdag 27 november 2025 het ontwerp te bekijken en hierop te reageren door het indienen van een zienswijze (reactie).  </text:p>
            <text:p text:style-name="al"/>
            <text:p text:style-name="al">Wij hebben geen reacties (zienswijzen) ontvangen over deze wijziging van het omgevingsplan. De gemeenteraad zal binnenkort een besluit nemen over het vaststellen van de wijziging van het omgevingspl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3409</text:span><text:line-break/><text:date style:data-style-name="dag" text:fixed="true" text:date-value="2025-12-12"/><text:line-break/><text:date style:data-style-name="jaar" text:fixed="true" text:date-value="2025-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409</text:span><text:date style:data-style-name="nicedate" text:fixed="true" text:date-value="2025-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409</text:span><text:date style:data-style-name="nicedate" text:fixed="true" text:date-value="2025-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0/xml/MC-DRP-OverigeInformatie-Web-CB.xml</meta:user-defined>
    <meta:user-defined meta:name="OVERHEID.Gemeente/DC.creator">Utrecht</meta:user-defined>
    <meta:user-defined meta:name="OVERHEID.Informatietype/DC.type">officiële publicatie</meta:user-defined>
    <meta:user-defined meta:name="OVERHEIDop.Rubriek/DC.type">overige overheidsinformatie</meta:user-defined>
    <meta:user-defined meta:name="OVERHEID.Gemeente/OVERHEID.authority">Utrecht</meta:user-defined>
    <meta:user-defined meta:name="OVERHEID.Gemeente/DCTERMS.publisher">Utrecht</meta:user-defined>
    <meta:user-defined meta:name="OVERHEID.TaxonomieBeleidsagendaDecentraal/OVERHEID.category">Ruimte en infrastructuur | Organisatie en beleid</meta:user-defined>
    <meta:user-defined meta:name="OVERHEIDop.referentienummer">NL.IMRO.0344.BPTAMHERHEUBERZUI-ON01</meta:user-defined>
    <dc:language>nl</dc:language>
    <meta:user-defined meta:name="OVERHEIDop.locatietype/OVERHEIDop.gebiedsmarkering">Gemeente</meta:user-defined>
    <meta:user-defined meta:name="DC.title">Geen zienswijzen ontvangen over de ontwerpwijziging TAM-omgevingsplan Herontwikkeling van Heukelomlaan en Berlagestraat, Zuilen</meta:user-defined>
    <meta:user-defined meta:name="DCTERMS.W3CDTF/DCTERMS.available">2025-12-12</meta:user-defined>
    <meta:user-defined meta:name="DCTERMS.W3CDTF/OVERHEIDop.jaargang">2025</meta:user-defined>
    <meta:user-defined meta:name="OVERHEIDop.publicationIssue">543409</meta:user-defined>
    <meta:user-defined meta:name="OVERHEIDop.GmbID/DC.identifier">gmb-2025-543409</meta:user-defined>
    <meta:user-defined meta:name="OVERHEIDop.versieInformatie"/>
  </office:meta>
</office:document-meta>
</file>