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bouwen van een woning - Schilligepad 32, 9361 TJ Boerakker</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06-02-2025 een besluit genomen op de aanvraag met zaaknummer 2024009362 voor het bouwen van een woning op locatie Schilligepad 32, 9361 TJ Boerakker. De vergunning is verleend. Het besluit betreft de volgende onderdel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54309</text:span><text:line-break/><text:date style:data-style-name="dag" text:fixed="true" text:date-value="2025-02-10"/><text:line-break/><text:date style:data-style-name="jaar" text:fixed="true" text:date-value="2025-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309</text:span><text:date style:data-style-name="nicedate" text:fixed="true" text:date-value="2025-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309</text:span><text:date style:data-style-name="nicedate" text:fixed="true" text:date-value="2025-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4009362</meta:user-defined>
    <dc:language>nl</dc:language>
    <meta:user-defined meta:name="OVERHEIDop.locatietype/OVERHEIDop.gebiedsmarkering">Punt</meta:user-defined>
    <meta:user-defined meta:name="DC.title">Besluit op aanvraag: Omgevingsvergunning (regulier) voor het bouwen van een woning - Schilligepad 32, 9361 TJ Boerakker</meta:user-defined>
    <meta:user-defined meta:name="DCTERMS.W3CDTF/DCTERMS.available">2025-02-10</meta:user-defined>
    <meta:user-defined meta:name="DCTERMS.W3CDTF/OVERHEIDop.jaargang">2025</meta:user-defined>
    <meta:user-defined meta:name="OVERHEIDop.publicationIssue">54309</meta:user-defined>
    <meta:user-defined meta:name="OVERHEIDop.GmbID/DC.identifier">gmb-2025-54309</meta:user-defined>
    <meta:user-defined meta:name="OVERHEIDop.versieInformatie"/>
  </office:meta>
</office:document-meta>
</file>