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2129778449ib9871a7b-3830-4cec-b151-2a4b484bd03d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Centrum, verkeersbesluit Kleine Wittenburgerstraat 271 opheffen gehandicaptenparkeerplaats kenteken 36-SB-XH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</text:span>
            <text:span text:style-name="nadrukvet"> dat</text:span>
            <text:span text:style-name="nadrukvet">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Kleine Wittenburgerstraat 271 met kenteken 36-SB-XH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</text:span><text:span text:style-name="nadrukvet">6</text:span> (gehandicaptenparkeerplaats) van Bijlage I van het RVV 1990, het bijbehorende onderbord en de ondersteunende wegmarkeringen (RVV 1990) op te heffen: de gehandicaptenparkeerplaats ter hoogte van perceel Kleine Wittenburgerstraat 271 (parkeervaknummer 1233404087193) met kenteken 36-SB-XH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1.31132075471697mm"><draw:image xlink:href="Pictures/Afbeelding2129778449ib9871a7b-3830-4cec-b151-2a4b484bd03d.png" xlink:type="simple"/></draw:frame></text:p>
            </text:section></draw:text-box></draw:frame>
          </text:p>
            <text:p text:style-name="common-al">Amsterdam, 10 december 2025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41936</text:span><text:line-break/><text:date style:data-style-name="dag" text:fixed="true" text:date-value="2025-12-12"/><text:line-break/><text:date style:data-style-name="jaar" text:fixed="true" text:date-value="2025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41936</text:span><text:date style:data-style-name="nicedate" text:fixed="true" text:date-value="2025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41936</text:span><text:date style:data-style-name="nicedate" text:fixed="true" text:date-value="2025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0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 - Kleine Wittenburgerstraat 271 opheffen gehandicaptenparkeerplaats kenteken 36-SB-XH - Kleine Wittenburgerstraat 271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Kleine Wittenburgerstraat 271 opheffen gehandicaptenparkeerplaats kenteken 36-SB-XH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Centrum, verkeersbesluit Kleine Wittenburgerstraat 271 opheffen gehandicaptenparkeerplaats kenteken 36-SB-XH</meta:user-defined>
    <meta:user-defined meta:name="DCTERMS.W3CDTF/DCTERMS.available">2025-12-12</meta:user-defined>
    <meta:user-defined meta:name="DCTERMS.W3CDTF/OVERHEIDop.jaargang">2025</meta:user-defined>
    <meta:user-defined meta:name="OVERHEIDop.publicationIssue">541936</meta:user-defined>
    <meta:user-defined meta:name="OVERHEIDop.GmbID/DC.identifier">gmb-2025-541936</meta:user-defined>
    <meta:user-defined meta:name="OVERHEIDop.versieInformatie"/>
  </office:meta>
</office:document-meta>
</file>