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een woning, Kruidentuinlaan 37, 3452SW Vleuten,  GU-Z2024-00335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ruidentuinlaan 37, 3452SW Vleuten</text:p>
            <text:p text:style-name="common-al">GU-Z2024-0033553</text:p>
            <text:p text:style-name="common-al">Toelichting: het bouwen van een dakkapel aan de voorkant van een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4009</text:span><text:line-break/><text:date style:data-style-name="dag" text:fixed="true" text:date-value="2025-02-10"/><text:line-break/><text:date style:data-style-name="jaar" text:fixed="true" text:date-value="2025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4009</text:span><text:date style:data-style-name="nicedate" text:fixed="true" text:date-value="2025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4009</text:span><text:date style:data-style-name="nicedate" text:fixed="true" text:date-value="2025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3553</meta:user-defined>
    <meta:user-defined meta:name="DCTERMS.abstract">Toelichting: het bouwen van een dakkapel aan de voorkant van een woning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aan de voorkant van een woning, Kruidentuinlaan 37, 3452SW Vleuten,  GU-Z2024-0033553</meta:user-defined>
    <meta:user-defined meta:name="DCTERMS.W3CDTF/DCTERMS.available">2025-02-10</meta:user-defined>
    <meta:user-defined meta:name="DCTERMS.W3CDTF/OVERHEIDop.jaargang">2025</meta:user-defined>
    <meta:user-defined meta:name="OVERHEIDop.publicationIssue">54009</meta:user-defined>
    <meta:user-defined meta:name="OVERHEIDop.GmbID/DC.identifier">gmb-2025-54009</meta:user-defined>
    <meta:user-defined meta:name="OVERHEIDop.versieInformatie"/>
  </office:meta>
</office:document-meta>
</file>