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Prins Hendriklaan 10 het plaatsen van een dakopbouw aan Prins Hendriklaan 10, 4905 BE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Prins Hendriklaan 10, 4905 BE Oosterhout,</text:span> Prins Hendriklaan 10 het plaatsen van een dakopbouw (1064676 ontvangen 03-02-2025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064676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53427</text:span><text:line-break/><text:date style:data-style-name="dag" text:fixed="true" text:date-value="2025-02-13"/><text:line-break/><text:date style:data-style-name="jaar" text:fixed="true" text:date-value="2025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3427</text:span><text:date style:data-style-name="nicedate" text:fixed="true" text:date-value="2025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3427</text:span><text:date style:data-style-name="nicedate" text:fixed="true" text:date-value="2025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4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64676</meta:user-defined>
    <dc:language>nl</dc:language>
    <meta:user-defined meta:name="OVERHEIDop.locatietype/OVERHEIDop.gebiedsmarkering">Punt</meta:user-defined>
    <meta:user-defined meta:name="DC.title">Aanvraag vergunning voor Prins Hendriklaan 10 het plaatsen van een dakopbouw aan Prins Hendriklaan 10, 4905 BE Oosterhout</meta:user-defined>
    <meta:user-defined meta:name="DCTERMS.W3CDTF/DCTERMS.available">2025-02-13</meta:user-defined>
    <meta:user-defined meta:name="DCTERMS.W3CDTF/OVERHEIDop.jaargang">2025</meta:user-defined>
    <meta:user-defined meta:name="OVERHEIDop.publicationIssue">53427</meta:user-defined>
    <meta:user-defined meta:name="OVERHEIDop.GmbID/DC.identifier">gmb-2025-53427</meta:user-defined>
    <meta:user-defined meta:name="OVERHEIDop.versieInformatie"/>
  </office:meta>
</office:document-meta>
</file>