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TAM-omgevingsplan Hoofdstuk 22g, Hesseweg 9 te Augsbuert-Lyts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art een omgevingsplanprocedure voor het ‘TAM-omgevingsplan Hoofdstuk 22g, Hesseweg 9 Augsbuert-Lytsewâld. Het gaat om een wijziging van het bouwvlak van het agrarisch bedrijf.</text:p>
            <text:p text:style-name="common-al"/>
            <text:p text:style-name="common-al">
            <text:span text:style-name="nadrukvet">Plan ter inzage</text:span>
          </text:p>
            <text:p text:style-name="common-al">Het ontwerpbesluit van dit plan ligt tot en met 18 januari 2026 ter inzage en is te bekijken op <text:a xlink:href="https://omgevingswet.overheid.nl/regels-op-de-kaart/zoeken/locatie.nl" xlink:type="simple">https://omgevingswet.overheid.nl/regels-op-de-kaart/zoeken/locatie.nl(link is extern)</text:a>. Het identificatienummer van het plan is NL.IMRO.1970.TAMopALHesseweg9-ON01.</text:p>
            <text:p text:style-name="common-al"/>
            <text:p text:style-name="common-al">
            <text:span text:style-name="nadrukvet">Wilt u reageren?</text:span>
          </text:p>
            <text:p text:style-name="common-al">Inwoners en belanghebbenden kunnen van 8 december 2025 tot en met 18 januari 2026 een zienswijze indienen. Een reactie richt u aan het college van burgemeester en wethouders van de gemeente Noardeast-Fryslân, Postbus 1, 9100 AA te Dokkum. Dit onder vermelding van ‘inspraak Hesseweg 9 - Augsbuert-Lytsewâld’.</text:p>
            <text:p text:style-name="common-al">Ook kunt u mondeling reageren. Maak daarvoor een afspraak via onderstaand telefoonnummer.</text:p>
            <text:p text:style-name="common-al"/>
            <text:p text:style-name="common-al">
            <text:span text:style-name="nadrukvet">Heeft u vragen?</text:span>
          </text:p>
            <text:p text:style-name="common-al">Neem dan contact op met Omjouwing en Ekonomy, via telefoonnummer (0519) 29 88 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2169</text:span><text:line-break/><text:date style:data-style-name="dag" text:fixed="true" text:date-value="2025-12-08"/><text:line-break/><text:date style:data-style-name="jaar" text:fixed="true" text:date-value="2025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2169</text:span><text:date style:data-style-name="nicedate" text:fixed="true" text:date-value="2025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2169</text:span><text:date style:data-style-name="nicedate" text:fixed="true" text:date-value="2025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8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ALHesseweg9-ON01</meta:user-defined>
    <dc:language>nl</dc:language>
    <meta:user-defined meta:name="OVERHEIDop.locatietype/OVERHEIDop.gebiedsmarkering">Gemeente</meta:user-defined>
    <meta:user-defined meta:name="DC.title">Ontwerp TAM-omgevingsplan Hoofdstuk 22g, Hesseweg 9 te Augsbuert-Lytsewâld</meta:user-defined>
    <meta:user-defined meta:name="DCTERMS.W3CDTF/DCTERMS.available">2025-12-08</meta:user-defined>
    <meta:user-defined meta:name="DCTERMS.W3CDTF/OVERHEIDop.jaargang">2025</meta:user-defined>
    <meta:user-defined meta:name="OVERHEIDop.publicationIssue">532169</meta:user-defined>
    <meta:user-defined meta:name="OVERHEIDop.GmbID/DC.identifier">gmb-2025-532169</meta:user-defined>
    <meta:user-defined meta:name="OVERHEIDop.versieInformatie"/>
  </office:meta>
</office:document-meta>
</file>