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aanwijsbesluit van het college van burgemeester en wethouders en de burgemeester elektronische wijze van verzending voor verzoeken op grond van de Wet open overhei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de gemeente Hof van Twente en de burgemeester van de gemeente Hof van Twente, ieder voor zover het de eigen bevoegdheid betreft,</text:p>
            <text:p text:style-name="al"/>
            <text:p text:style-name="al">gelet op artikel 2:15, eerste en tweede lid, van de Algemene wet bestuursrecht (Awb), gelezen in samenhang met artikel 4.1, tweede lid, van de Wet open overheid (Woo), </text:p>
            <text:p text:style-name="al"/>
            <text:p text:style-name="al">overwegende dat het de afhandeling van een verzoek op grond van de Woo binnen de wettelijke termijn ernstig bemoeilijkt als een verzoek naar elk willekeurig e-mailadres van een bestuursorgaan, per WhatsApp of ander digitaal kanaal wordt verstuurd en het voor een verzoek op grond van de Woo noodzakelijk is om een voldoende betrouwbare en vertrouwelijke wijze van verzenden aan te wijzen,</text:p>
            <text:p text:style-name="al"/>
            <text:p text:style-name="al">
            <text:span text:style-name="nadrukvet">besluiten</text:span>
            <text:span text:style-name="nadrukvet">:</text:span>
          </text:p>
            <text:p text:style-name="al">
            <text:span text:style-name="nadrukvet"/>
          </text:p>
            <text:p text:style-name="al">vast te stellen <text:span text:style-name="nadrukvet">het aanwijsbesluit van het college van burgemeester en wethouders en de burgemeester elektronische wijze van verzending voor verzoeken op grond van de Wet open overheid</text:span></text:p>
            <text:p text:style-name="al"/>
            <text:p text:style-name="al">
            <text:span text:style-name="nadrukvet">Artikel 1</text:span>
          </text:p>
            <text:p text:style-name="al">Het college van burgemeester en wethouders van de gemeente Hof van Twente en de burgemeester van de gemeente Hof van Twente, ieder voor zover het de eigen bevoegdheid betreft, hebben besloten, om voor de indiening van verzoeken om informatie op grond van de Woo, gericht aan voornoemde bestuursorganen en aan de door hen op grond van een bijzondere wet aangewezen bestuursorganen, het webformulier “Woo-verzoek”, te vinden op https://www.hofvantwente.nl aan te wijzen als de enige elektronische wijze van verzending aan het college en de burgemeester.</text:p>
            <text:p text:style-name="al"/>
            <text:p text:style-name="al">
            <text:span text:style-name="nadrukvet">Artikel 2.</text:span>
          </text:p>
            <text:p text:style-name="al">Dit besluit treedt in werking op de dag na bekendmaking.</text:p>
            <text:p text:style-name="al">Dit besluit wordt aangehaald als: ‘aanwijsbesluit college van burgemeester en wethouders en burgemeester Hof van Twente elektronische wijze van verzending verzoeken op grond van de Wet open overheid’.</text:p>
            <text:p text:style-name="al"/>
            <text:p text:style-name="al"/>
            <text:p text:style-name="al">Aldus vastgesteld d.d. 18 november 2025.</text:p>
            <text:p text:style-name="al"/>
            <text:p text:style-name="al">Burgemeester en wethouders van Hof van Twente,  De burgemeester,</text:p>
            <text:p text:style-name="al">de secretaris, de burgemeester,</text:p>
            <text:p text:style-name="al"/>
            <text:p text:style-name="al"/>
            <text:p text:style-name="al"/>
            <text:p text:style-name="al">mr. ing. J. Eshuis drs. H.A.M. Nauta-van Moorsel drs. H.A.M. Nauta-van Moorsel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27479</text:span><text:line-break/><text:date style:data-style-name="dag" text:fixed="true" text:date-value="2025-12-04"/><text:line-break/><text:date style:data-style-name="jaar" text:fixed="true" text:date-value="2025-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27479</text:span><text:date style:data-style-name="nicedate" text:fixed="true" text:date-value="2025-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27479</text:span><text:date style:data-style-name="nicedate" text:fixed="true" text:date-value="2025-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4/xml/MC-DRP-OverigeBvAS-Web-CB.xml</meta:user-defined>
    <meta:user-defined meta:name="OVERHEID.Gemeente/DC.creator">Hof van Twente</meta:user-defined>
    <meta:user-defined meta:name="OVERHEID.Informatietype/DC.type">officiële publicatie</meta:user-defined>
    <meta:user-defined meta:name="OVERHEIDop.Rubriek/DC.type">ander besluit van algemene strekking</meta:user-defined>
    <meta:user-defined meta:name="OVERHEID.Gemeente/DCTERMS.publisher">Hof van Twente</meta:user-defined>
    <meta:user-defined meta:name="OVERHEID.Gemeente/OVERHEID.authority">Hof van Twente</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Het aanwijsbesluit van het college van burgemeester en wethouders en de burgemeester elektronische wijze van verzending voor verzoeken op grond van de Wet open overheid</meta:user-defined>
    <meta:user-defined meta:name="DCTERMS.W3CDTF/DCTERMS.available">2025-12-04</meta:user-defined>
    <meta:user-defined meta:name="DCTERMS.W3CDTF/OVERHEIDop.jaargang">2025</meta:user-defined>
    <meta:user-defined meta:name="OVERHEIDop.publicationIssue">527479</meta:user-defined>
    <meta:user-defined meta:name="OVERHEIDop.betreftRegeling">CVDR748725_1</meta:user-defined>
    <meta:user-defined meta:name="OVERHEIDop.GmbID/DC.identifier">gmb-2025-527479</meta:user-defined>
    <meta:user-defined meta:name="xs:date/OVERHEIDop.startdatum">2025-12-05</meta:user-defined>
    <meta:user-defined meta:name="OVERHEIDop.versieInformatie"/>
  </office:meta>
</office:document-meta>
</file>