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Veldhuizenlaan 45, 3454EC De Meern, GU-Z2024-00367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ldhuizenlaan 45, 3454EC De Meern</text:p>
            <text:p text:style-name="common-al">GU-Z2024-0036721</text:p>
            <text:p text:style-name="common-al">Toelichting: het bouwen van een dakkapel op het voo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9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351</text:span><text:line-break/><text:date style:data-style-name="dag" text:fixed="true" text:date-value="2025-02-07"/><text:line-break/><text:date style:data-style-name="jaar" text:fixed="true" text:date-value="2025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2351</text:span><text:date style:data-style-name="nicedate" text:fixed="true" text:date-value="2025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2351</text:span><text:date style:data-style-name="nicedate" text:fixed="true" text:date-value="2025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6721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Veldhuizenlaan 45, 3454EC De Meern, GU-Z2024-0036721</meta:user-defined>
    <meta:user-defined meta:name="OVERHEIDop.datumEindeReactietermijn">2025-03-19</meta:user-defined>
    <meta:user-defined meta:name="OVERHEIDop.terinzageleggingBG">https://jeleefomgeving.nl/inzien/002220647/2027b074-bfa4-47fa-946f-b27961560af9</meta:user-defined>
    <meta:user-defined meta:name="DCTERMS.W3CDTF/DCTERMS.available">2025-02-07</meta:user-defined>
    <meta:user-defined meta:name="DCTERMS.W3CDTF/OVERHEIDop.jaargang">2025</meta:user-defined>
    <meta:user-defined meta:name="OVERHEIDop.publicationIssue">52351</meta:user-defined>
    <meta:user-defined meta:name="OVERHEIDop.GmbID/DC.identifier">gmb-2025-52351</meta:user-defined>
    <meta:user-defined meta:name="OVERHEIDop.versieInformatie"/>
  </office:meta>
</office:document-meta>
</file>