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458842550i46421c6d-0386-4347-8981-ea92b45e0aee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Louis de Visserstraat 11 opheffen gehandicaptenparkeerplaats kenteken PG-500-F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Louis de Visserstraat 11 met kenteken PG-500-F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Louis de Visserstraat 11 (parkeervaknummer 114664485194) met kenteken PG-500-F.</text:p>
              </text:list-item>
            </text:list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50.7mm" svg:height="113.3mm"><draw:image xlink:href="Pictures/Afbeelding458842550i46421c6d-0386-4347-8981-ea92b45e0aee.png" xlink:type="simple"/></draw:frame></text:p>
            </text:section></draw:text-box></draw:frame>
          </text:p>
            <text:p text:style-name="common-al">Amsterdam, 3 december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0370</text:span><text:line-break/><text:date style:data-style-name="dag" text:fixed="true" text:date-value="2025-12-05"/><text:line-break/><text:date style:data-style-name="jaar" text:fixed="true" text:date-value="2025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20370</text:span><text:date style:data-style-name="nicedate" text:fixed="true" text:date-value="2025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20370</text:span><text:date style:data-style-name="nicedate" text:fixed="true" text:date-value="2025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Louis de Visserstraat 11 opheffen gehandicaptenparkeerplaats kenteken PG-500-F - Louis de Visserstraat 11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Louis de Visserstraat 11 opheffen gehandicaptenparkeerplaats kenteken PG-500-F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Louis de Visserstraat 11 opheffen gehandicaptenparkeerplaats kenteken PG-500-F</meta:user-defined>
    <meta:user-defined meta:name="DCTERMS.W3CDTF/DCTERMS.available">2025-12-05</meta:user-defined>
    <meta:user-defined meta:name="DCTERMS.W3CDTF/OVERHEIDop.jaargang">2025</meta:user-defined>
    <meta:user-defined meta:name="OVERHEIDop.publicationIssue">520370</meta:user-defined>
    <meta:user-defined meta:name="OVERHEIDop.GmbID/DC.identifier">gmb-2025-520370</meta:user-defined>
    <meta:user-defined meta:name="OVERHEIDop.versieInformatie"/>
  </office:meta>
</office:document-meta>
</file>