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iten behandeling gelaten, het bouwen van een dakkapel op de voorkant van de woning, Ramsesdreef 199, 3564CL Utrecht, GU-Z2024-00319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amsesdreef 199, 3564CL Utrecht</text:p>
            <text:p text:style-name="common-al">GU-Z2024-0031977</text:p>
            <text:p text:style-name="common-al">Toelichting: het bouwen van een dakkapel op de voorkant van de woning</text:p>
            <text:p text:style-name="common-al">Datum besluit: 4 februari 2025</text:p>
            <text:p text:style-name="common-al">Einddatum bezwaartermijn: 19 maart 2025</text:p>
            <text:p text:style-name="common-al">Besluit: Buiten behandeling gelat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1779</text:span><text:line-break/><text:date style:data-style-name="dag" text:fixed="true" text:date-value="2025-02-07"/><text:line-break/><text:date style:data-style-name="jaar" text:fixed="true" text:date-value="2025-0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1779</text:span><text:date style:data-style-name="nicedate" text:fixed="true" text:date-value="2025-0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1779</text:span><text:date style:data-style-name="nicedate" text:fixed="true" text:date-value="2025-0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31977</meta:user-defined>
    <meta:user-defined meta:name="DCTERMS.abstract">Toelichting: het bouwen van een dakkapel op de voorkant van de woning</meta:user-defined>
    <dc:language>nl</dc:language>
    <meta:user-defined meta:name="OVERHEIDop.locatietype/OVERHEIDop.gebiedsmarkering">Vlak</meta:user-defined>
    <meta:user-defined meta:name="DC.title">Aanvraag omgevingsvergunning buiten behandeling gelaten, het bouwen van een dakkapel op de voorkant van de woning, Ramsesdreef 199, 3564CL Utrecht, GU-Z2024-0031977</meta:user-defined>
    <meta:user-defined meta:name="DCTERMS.W3CDTF/DCTERMS.available">2025-02-07</meta:user-defined>
    <meta:user-defined meta:name="DCTERMS.W3CDTF/OVERHEIDop.jaargang">2025</meta:user-defined>
    <meta:user-defined meta:name="OVERHEIDop.publicationIssue">51779</meta:user-defined>
    <meta:user-defined meta:name="OVERHEIDop.GmbID/DC.identifier">gmb-2025-51779</meta:user-defined>
    <meta:user-defined meta:name="OVERHEIDop.versieInformatie"/>
  </office:meta>
</office:document-meta>
</file>