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MARS 24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Ontvangen een melding op 10 oktober 2025</text:p>
            <text:p text:style-name="common-al">Betreft: Autodemontage en tweewielerdemontage.</text:p>
            <text:p text:style-name="common-al">Locatie: Mars 24, Heerenveen, gemeente Heerenveen</text:p>
            <text:p text:style-name="common-al">Zaaknummer: 2025-FUMO-0111803.</text:p>
            <text:p text:style-name="common-al"/>
            <text:p text:style-name="common-al">Voor deze melding gelden algemene regels.</text:p>
            <text:p text:style-name="common-al">Er staat geen bezwaar- of beroepsprocedure open.</text:p>
            <text:p text:style-name="common-al"/>
            <text:p text:style-name="common-al">Voor inlichtingen neemt u contact op met de FUMO, e-mail <text:a xlink:href="mailto:VSA@fumo.nl" xlink:type="simple">VSA@fumo.nl</text:a> of </text:p>
            <text:p text:style-name="common-al">tel. 0566-75 03 00. Bezoekadres: J.W. de Visserwei 10, 9001 ZE Grou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13978</text:span><text:line-break/><text:date style:data-style-name="dag" text:fixed="true" text:date-value="2025-11-26"/><text:line-break/><text:date style:data-style-name="jaar" text:fixed="true" text:date-value="2025-11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13978</text:span><text:date style:data-style-name="nicedate" text:fixed="true" text:date-value="2025-11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13978</text:span><text:date style:data-style-name="nicedate" text:fixed="true" text:date-value="2025-11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2/xml/MC-DRP-Omgevmelding-Web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WET MILIEUBEHEER, MARS 24 TE HEERENVEEN</meta:user-defined>
    <meta:user-defined meta:name="DCTERMS.W3CDTF/DCTERMS.available">2025-11-26</meta:user-defined>
    <meta:user-defined meta:name="DCTERMS.W3CDTF/OVERHEIDop.jaargang">2025</meta:user-defined>
    <meta:user-defined meta:name="OVERHEIDop.publicationIssue">513978</meta:user-defined>
    <meta:user-defined meta:name="OVERHEIDop.GmbID/DC.identifier">gmb-2025-513978</meta:user-defined>
    <meta:user-defined meta:name="OVERHEIDop.versieInformatie"/>
  </office:meta>
</office:document-meta>
</file>