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2 woningbouwkavels voor het zelf bouwen van een woning aan Jaagpad in Kraggenbur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Gemeente Noordoostpolder verloot 2 bouwkavels voor 2 vrijstaande woningen aan Jaagpad in Kraggenburg. De kavels hebben een oppervlakte van ongeveer 754 m².</text:p>
            <text:p text:style-name="al"/>
            <text:p text:style-name="al">
            <text:span text:style-name="nadrukvet">Inschrijving loting</text:span>
          </text:p>
            <text:p text:style-name="al">De uitgifte van de kavels vindt plaats via een loting. De verkoopprocedure staat op <text:a xlink:href="https://woneninnoordoostpolder.nl/Kraggenburg/" xlink:type="simple">https://woneninnoordoostpolder.nl/Kraggenburg/</text:a>. Daar vindt u ook informatie over de prijs van de kavels en overige voorwaarden voor inschrijving en verkoop.</text:p>
            <text:p text:style-name="al"/>
            <text:p text:style-name="al">Geïnteresseerden voor de koop van een kavel kunnen zich van donderdag 27 november 2025 tot en met woensdag 10 december 2025 uitsluitend via de website: <text:a xlink:href="https://woneninnoordoostpolder.nl/kraggenburg/" xlink:type="simple">https://woneninnoordoostpolder.nl/kraggenburg/</text:a> inschrijven voor de loting. De loting van de 2 bouwkavels vindt plaats op donderdag 18 december 2025. 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508996</text:span><text:line-break/><text:date style:data-style-name="dag" text:fixed="true" text:date-value="2025-11-27"/><text:line-break/><text:date style:data-style-name="jaar" text:fixed="true" text:date-value="2025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8996</text:span><text:date style:data-style-name="nicedate" text:fixed="true" text:date-value="2025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8996</text:span><text:date style:data-style-name="nicedate" text:fixed="true" text:date-value="2025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8/xml/MC-DRP-OverigeInformatie-Web-CB.xml</meta:user-defined>
    <meta:user-defined meta:name="OVERHEID.Gemeente/DC.creator">Noordoostpold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ordoostpolder</meta:user-defined>
    <meta:user-defined meta:name="OVERHEID.Gemeente/DCTERMS.publisher">Noordoostpolder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Aankondiging verkoop van 2 woningbouwkavels voor het zelf bouwen van een woning aan Jaagpad in Kraggenburg</meta:user-defined>
    <meta:user-defined meta:name="DCTERMS.W3CDTF/DCTERMS.available">2025-11-27</meta:user-defined>
    <meta:user-defined meta:name="DCTERMS.W3CDTF/OVERHEIDop.jaargang">2025</meta:user-defined>
    <meta:user-defined meta:name="OVERHEIDop.publicationIssue">508996</meta:user-defined>
    <meta:user-defined meta:name="OVERHEIDop.GmbID/DC.identifier">gmb-2025-508996</meta:user-defined>
    <meta:user-defined meta:name="OVERHEIDop.versieInformatie"/>
  </office:meta>
</office:document-meta>
</file>