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text:list-style style:name="id1-3-2-1-1-16-6">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 Tijdelijke Ondersteuning Mantelzorg (TOM-regeling) gemeente Horst aan de Maas</text:p>
      <text:section text:name="regeling_id1-3-2" text:style-name="regeling">
        <text:section text:name="aanhef_id1-3-2-1" text:style-name="aanhef">
          <text:section text:name="preambule_id1-3-2-1-1" text:style-name="preambule">
            <text:p text:style-name="al">
            <text:span text:style-name="nadrukvet">Het college van burgemeester en wethouders van de gemeente Horst aan de Maas;</text:span>
          </text:p>
            <text:p text:style-name="al"/>
            <text:p text:style-name="al">gelet op de Wet maatschappelijke ondersteuning 2015, de Verordening sociaal domein gemeente Horst aan de Maas en artikel 4:81 van de Algemene wet bestuursrecht;</text:p>
            <text:p text:style-name="al"/>
            <text:p text:style-name="al">
            <text:span text:style-name="nadrukvet">b e s l u i t :</text:span>
          </text:p>
            <text:p text:style-name="al"/>
            <text:p text:style-name="al">vast te stellen de:</text:p>
            <text:p text:style-name="al"/>
            <text:p text:style-name="al">
            <text:span text:style-name="nadrukvet">Beleidsregel Tijdelijke Ondersteuning Mantelzorg (TOM-regeling) gemeente Horst aan de Maas</text:span>
          </text:p>
            <text:p text:style-name="al"/>
            <text:p text:style-name="al">
            <text:span text:style-name="nadrukvet">Inleiding</text:span>
          </text:p>
            <text:p text:style-name="al">In Horst aan de Maas vinden we het belangrijk dat alle inwoners, ongeacht wat er speelt in hun leven, naar vermogen deelnemen aan de samenleving. Dit geldt ook voor mantelzorgers. Mantelzorgers zijn de stille krachten in de samenleving die met onvoorwaardelijke toewijding zorg verlenen aan hun dierbaren. Zorgen voor een naaste kan veel voldoening brengen, zolang het binnen de mogelijkheden van iemand blijft. En dat is ook meteen de uitdaging. Met de toenemende vergrijzing neemt niet alleen de behoefte aan zorg toe, maar ook de druk op degenen die deze zorg verlenen. Dit kan leiden tot overbelasting van mantelzorgers. Met deze beleidsregel dragen we bij aan het welzijn van inwoners en bieden we de groeiende groep overbelaste mantelzorgers passende ondersteuning. Ook sluit de regeling aan bij het hogere doel van een sterke sociale basis en een gezonde generatie in 2040.</text:p>
            <text:p text:style-name="al"/>
            <text:p text:style-name="al">De beleidsregel wordt toegepast met inachtneming van de volgende grondhouding:</text:p>
            <text:p text:style-name="al"/>
            <text:list text:style-name="id1-3-2-1-1-16">
              <text:list-item text:style-override="id1-3-2-1-1-16-1">
                <text:number>•</text:number>
                <text:p text:style-name="al">We gaan uit van goede intenties wanneer vragen aan ons worden gesteld.</text:p>
              </text:list-item>
              <text:list-item text:style-override="id1-3-2-1-1-16-2">
                <text:number>•</text:number>
                <text:p text:style-name="al">We maken contact vanuit een open houding, oprechte interesse en willen begrijpen.</text:p>
              </text:list-item>
              <text:list-item text:style-override="id1-3-2-1-1-16-3">
                <text:number>•</text:number>
                <text:p text:style-name="al">We kijken met een menselijke blik en schatten in waar iemand daadwerkelijk mee geholpen is.</text:p>
              </text:list-item>
              <text:list-item text:style-override="id1-3-2-1-1-16-4">
                <text:number>•</text:number>
                <text:p text:style-name="al">We werken en handelen vanuit partnerschap en een gezamenlijke en gedeelde betrokkenheid, verantwoordelijkheid en eigenaarschap.</text:p>
              </text:list-item>
              <text:list-item text:style-override="id1-3-2-1-1-16-5">
                <text:number>•</text:number>
                <text:p text:style-name="al">We zoeken elkaar op, voeren een open dialoog en komen samen tot oplossingen. </text:p>
              </text:list-item>
              <text:list-item text:style-override="id1-3-2-1-1-16-6">
                <text:number>•</text:number>
                <text:p text:style-name="al">We nemen wetgeving en kaders mee in onze brede afweging, maar deze zijn vooral een middel om te komen tot een passende oplossing.</text:p>
              </text:list-item>
            </text:list>
            <text:p text:style-name="al">De grondhouding is ons vertrekpunt – in denken, doen en samenwerken. We gaan uit van vertrouwen: in de intenties én het handelingen van onze organisatie, inwoners en partners. Vertrouwen betekent dat we ruimte geven om verantwoordelijkheid te nemen. Wordt dat vertrouwen aantoonbaar geschonden, dan volgen heldere en passende consequenties.</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oel</text:p>
            <text:p text:style-name="al">Met deze beleidsregel vergroten we de impact van de ondersteuning voor mantelzorgers en spelen we in op de groeiende vraag naar informele zorg. Door tijdelijke ondersteuning te bieden wanneer dat nodig is, kunnen mantelzorgers hun waardevolle zorg blijven leveren. Dit draagt bij aan het langer zelfstandig thuis wonen van hun naasten én aan het verminderen van de druk op de professionele zorg.</text:p>
          </text:section>
          <text:section text:name="artikel_id1-3-2-2-2" text:style-name="artikel">
            <text:p text:style-name="artikel_kop_titel"><text:span text:style-name="artikel_kop_label">Artikel</text:span> <text:span text:style-name="artikel_kop_nr">2</text:span> Doelgroep</text:p>
            <text:p text:style-name="al">De regeling is bestemd voor inwoners uit Horst aan de Maas die mantelzorg verlenen aan een naaste, waarbij sprake is van langdurige intensieve mantelzorg.</text:p>
          </text:section>
          <text:section text:name="artikel_id1-3-2-2-3" text:style-name="artikel">
            <text:p text:style-name="artikel_kop_titel"><text:span text:style-name="artikel_kop_label">Artikel</text:span> <text:span text:style-name="artikel_kop_nr">3</text:span> Voorwaarden</text:p>
            <text:list text:style-name="id1-3-2-2-3-2">
              <text:list-item text:style-override="id1-3-2-2-3-2">
                <text:number>1.</text:number>
                <text:p text:style-name="al">De mantelzorger is inwoner van de gemeente Horst aan de Maas. De zorgbehoevende hoeft geen inwoner van onze gemeente te zijn.</text:p>
              </text:list-item>
              <text:list-item text:style-override="id1-3-2-2-3-3">
                <text:number>2.</text:number>
                <text:p text:style-name="al">Er is sprake van langdurige intensieve mantelzorg: langer dan 3 maanden EN meer dan 8 uur per week.</text:p>
              </text:list-item>
              <text:list-item text:style-override="id1-3-2-2-3-4">
                <text:number>3.</text:number>
                <text:p text:style-name="al">Draagkracht en draaglast zijn uit balans.</text:p>
              </text:list-item>
              <text:list-item text:style-override="id1-3-2-2-3-5">
                <text:number>4.</text:number>
                <text:p text:style-name="al">De mantelzorger is geregistreerd mantelzorger bij het Steunpunt Mantelzorg in de gemeente Horst aan de Maas.</text:p>
              </text:list-item>
              <text:list-item text:style-override="id1-3-2-2-3-6">
                <text:number>5.</text:number>
                <text:p text:style-name="al">Om in aanmerking te komen voor tijdelijke ondersteuning hoeft de mantelzorger niet op hetzelfde adres als de zorgbehoevende te wonen.</text:p>
              </text:list-item>
              <text:list-item text:style-override="id1-3-2-2-3-7">
                <text:number>6.</text:number>
                <text:p text:style-name="al">Ondersteuning voor mantelzorgers kan zowel incidenteel (bijvoorbeeld gedurende de vakantie van de mantelzorger) als structureel (bijvoorbeeld om de 2 weken hulp bij huishouden) worden ingezet. De inwoner maakt zelf afspraken hierover met de ondersteuner.</text:p>
              </text:list-item>
              <text:list-item text:style-override="id1-3-2-2-3-8">
                <text:number>7.</text:number>
                <text:p text:style-name="al">De tijdelijke ondersteuning mantelzorg voor mantelzorgers kan gecombineerd worden met een maatwerkvoorziening Hulp bij Huishouden, wanneer het een echtpaar betreft. De zorgbehoevende heeft dan een maatwerkvoorziening Hulp bij Huishouden en de mantelzorger kan dan extra ondersteuning krijgen via deze TOM-regeling. Dit geldt enkel wanneer het gaat om extra ondersteuning op het gebied van welzijn.</text:p>
              </text:list-item>
            </text:list>
          </text:section>
          <text:section text:name="artikel_id1-3-2-2-4" text:style-name="artikel">
            <text:p text:style-name="artikel_kop_titel"><text:span text:style-name="artikel_kop_label">Artikel</text:span> <text:span text:style-name="artikel_kop_nr">4</text:span> Afspraken</text:p>
            <text:list text:style-name="id1-3-2-2-4-2">
              <text:list-item text:style-override="id1-3-2-2-4-2">
                <text:number>1.</text:number>
                <text:p text:style-name="al">Duur van de toegekende ondersteuning is per aanvraag maximaal 1 jaar.</text:p>
              </text:list-item>
              <text:list-item text:style-override="id1-3-2-2-4-3">
                <text:number>2.</text:number>
                <text:p text:style-name="al">Er wordt maximaal 12 uur per maand aan ondersteuning toegekend. </text:p>
              </text:list-item>
              <text:list-item text:style-override="id1-3-2-2-4-4">
                <text:number>3.</text:number>
                <text:p text:style-name="al">De mantelzorger is in eerste instantie zelf verantwoordelijk om een eventuele verlenging aan te vragen na de eerste toekenning.</text:p>
              </text:list-item>
              <text:list-item text:style-override="id1-3-2-2-4-5">
                <text:number>4.</text:number>
                <text:p text:style-name="al">Mantelzorgers die gebruik willen maken van deze TOM-regeling kunnen zich melden bij het Steunpunt Mantelzorg in Horst aan de Maas.</text:p>
              </text:list-item>
              <text:list-item text:style-override="id1-3-2-2-4-6">
                <text:number>5.</text:number>
                <text:p text:style-name="al">Het Steunpunt Mantelzorg of de Wmo-consulent toetst of de mantelzorger voldoet aan de voorwaarden.</text:p>
              </text:list-item>
              <text:list-item text:style-override="id1-3-2-2-4-7">
                <text:number>6.</text:number>
                <text:p text:style-name="al">De mantelzorger meldt zichzelf aan bij een ondersteuner naar keuze.</text:p>
              </text:list-item>
              <text:list-item text:style-override="id1-3-2-2-4-8">
                <text:number>7.</text:number>
                <text:p text:style-name="al">De mantelzorger ontvangt na contact te hebben gehad met de ondersteuner over de start van de ondersteuning, een maandelijks budget (aantal uren dat is toegekend x vergoeding per uur) van de gemeente waarmee hij de ondersteuning gedeeltelijk kan betalen. De mantelzorger betaalt dus ook een eigen bijdrage voor de ondersteuning.</text:p>
              </text:list-item>
              <text:list-item text:style-override="id1-3-2-2-4-9">
                <text:number>8.</text:number>
                <text:p text:style-name="al">Het te vergoeden bedrag (per uur) voor de ondersteuning is gebaseerd op het PGB-tarief sociaal netwerk (begeleiding) en wordt jaarlijks geïndexeerd.</text:p>
              </text:list-item>
            </text:list>
          </text:section>
          <text:section text:name="artikel_id1-3-2-2-5" text:style-name="artikel">
            <text:p text:style-name="artikel_kop_titel"><text:span text:style-name="artikel_kop_label">Artikel</text:span> <text:span text:style-name="artikel_kop_nr">5</text:span> Uitvoering</text:p>
            <text:list text:style-name="id1-3-2-2-5-2">
              <text:list-item text:style-override="id1-3-2-2-5-2">
                <text:number>1.</text:number>
                <text:p text:style-name="al">De uitvoering van deze regeling ligt bij het Steunpunt Mantelzorg en bij de Wmo-consulenten van de gemeente.</text:p>
              </text:list-item>
              <text:list-item text:style-override="id1-3-2-2-5-3">
                <text:number>2.</text:number>
                <text:p text:style-name="al">Bij het aflopen van de ondersteuning wordt beoordeeld of voortzetting nodig is. Indien structurele overbelasting aanwezig blijft, wordt doorverwijzing naar andere vormen van respijtzorg overwogen. </text:p>
              </text:list-item>
            </text:list>
          </text:section>
          <text:section text:name="artikel_id1-3-2-2-6" text:style-name="artikel">
            <text:p text:style-name="artikel_kop_titel"><text:span text:style-name="artikel_kop_label">Artikel</text:span> <text:span text:style-name="artikel_kop_nr">6</text:span> Ingangsdatum en naam</text:p>
            <text:list text:style-name="id1-3-2-2-6-2">
              <text:list-item text:style-override="id1-3-2-2-6-2">
                <text:number>1.</text:number>
                <text:p text:style-name="al">Deze beleidsregel treedt in werking op 1 januari 2026.</text:p>
              </text:list-item>
              <text:list-item text:style-override="id1-3-2-2-6-3">
                <text:number>2.</text:number>
                <text:p text:style-name="al">De beleidsregel kan tussentijds worden geëvalueerd en aangepast als maatschappelijke of financiële omstandigheden daartoe aanleiding geven.</text:p>
              </text:list-item>
              <text:list-item text:style-override="id1-3-2-2-6-4">
                <text:number>3.</text:number>
                <text:p text:style-name="al">Deze beleidsregel wordt genoemd: Beleidsregel Tijdelijke Ondersteuning Mantelzorg (TOM-regeling) gemeente Horst aan de Maas</text:p>
              </text:list-item>
            </text:list>
          </text:section>
        </text:section>
        <text:section text:name="regeling-sluiting_id1-3-2-3" text:style-name="regeling-sluiting">
          <text:section text:name="ondertekening_id1-3-2-3-1">
            <text:p><text:span text:style-name="functie">Aldus vastgesteld in de vergadering van 4 november 2025,</text:span></text:p>
          </text:section>
          <text:section text:name="ondertekening_id1-3-2-3-2">
            <text:p><text:span text:style-name="functie"/></text:p>
            <text:p><text:span text:style-name="functie">Burgemeester en wethouders van Horst aan de Maas,</text:span></text:p>
          </text:section>
          <text:section text:name="ondertekening_id1-3-2-3-3">
            <text:p><text:span text:style-name="functie"/></text:p>
            <text:p><text:span text:style-name="functie">De burgemeester,</text:span></text:p>
            <text:p><text:span text:style-name="functie">drs. R.F.I. Palmen </text:span></text:p>
          </text:section>
          <text:section text:name="ondertekening_id1-3-2-3-4">
            <text:p><text:span text:style-name="functie"/></text:p>
            <text:p><text:span text:style-name="functie">De secretaris,</text:span></text:p>
            <text:p><text:span text:style-name="functie">drs. A. van Iersel- Purno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506983</text:span><text:line-break/><text:date style:data-style-name="dag" text:fixed="true" text:date-value="2025-11-26"/><text:line-break/><text:date style:data-style-name="jaar" text:fixed="true" text:date-value="2025-1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06983</text:span><text:date style:data-style-name="nicedate" text:fixed="true" text:date-value="2025-1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06983</text:span><text:date style:data-style-name="nicedate" text:fixed="true" text:date-value="2025-1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47/xml/MC-DRP-Beleidsregels-Web-CB.xml</meta:user-defined>
    <meta:user-defined meta:name="OVERHEID.Gemeente/DC.creator">Horst aan de Maas</meta:user-defined>
    <meta:user-defined meta:name="OVERHEID.Informatietype/DC.type">officiële publicatie</meta:user-defined>
    <meta:user-defined meta:name="OVERHEIDop.Rubriek/DC.type">beleidsregel</meta:user-defined>
    <meta:user-defined meta:name="OVERHEID.Gemeente/DCTERMS.publisher">Horst aan de Maas</meta:user-defined>
    <meta:user-defined meta:name="OVERHEID.Gemeente/OVERHEID.authority">Horst aan de Maas</meta:user-defined>
    <meta:user-defined meta:name="OVERHEID.TaxonomieBeleidsagendaDecentraal/OVERHEID.category">Zorg en gezondheid | Organisatie en beleid</meta:user-defined>
    <meta:user-defined meta:name="DC.source">Wet maatschappelijke ondersteuning 2015]|[1.0:c:BWBR0035362&amp;g=2025-07-01</meta:user-defined>
    <meta:user-defined meta:name="DC.source">Verordening sociaal domein gemeente Horst aan de Maas]|[https://lokaleregelgeving.overheid.nl/CVDR730889/1</meta:user-defined>
    <meta:user-defined meta:name="DC.source">artikel 4:81 van de Algemene wet bestuursrecht]|[1.0:c:BWBR0005537&amp;artikel=4%3A81&amp;g=2025-09-01</meta:user-defined>
    <meta:user-defined meta:name="DCTERMS.alternative">Beleidsregel Tijdelijke Ondersteuning Mantelzorg (TOM-regeling) gemeente Horst aan de Maas</meta:user-defined>
    <dc:language>nl</dc:language>
    <meta:user-defined meta:name="OVERHEIDop.locatietype/OVERHEIDop.gebiedsmarkering">Gemeente</meta:user-defined>
    <meta:user-defined meta:name="DC.title">Beleidsregel Tijdelijke Ondersteuning Mantelzorg (TOM-regeling) gemeente Horst aan de Maas</meta:user-defined>
    <meta:user-defined meta:name="DCTERMS.W3CDTF/DCTERMS.available">2025-11-26</meta:user-defined>
    <meta:user-defined meta:name="DCTERMS.W3CDTF/OVERHEIDop.jaargang">2025</meta:user-defined>
    <meta:user-defined meta:name="OVERHEIDop.publicationIssue">506983</meta:user-defined>
    <meta:user-defined meta:name="OVERHEIDop.betreftRegeling">CVDR747493_1</meta:user-defined>
    <meta:user-defined meta:name="xs:date/OVERHEIDop.startdatum">2026-01-01</meta:user-defined>
    <meta:user-defined meta:name="OVERHEIDop.GmbID/DC.identifier">gmb-2025-506983</meta:user-defined>
    <meta:user-defined meta:name="OVERHEIDop.versieInformatie"/>
  </office:meta>
</office:document-meta>
</file>