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bouwen van een carport en berging,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bouwen van een carport en berging op locatie Ingetekende geometrie.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5-000076.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16 januari 2025. De gemeente neemt daarover waarschijnlijk uiterlijk 13 maart 2025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50638</text:span><text:line-break/><text:date style:data-style-name="dag" text:fixed="true" text:date-value="2025-02-06"/><text:line-break/><text:date style:data-style-name="jaar" text:fixed="true" text:date-value="2025-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0638</text:span><text:date style:data-style-name="nicedate" text:fixed="true" text:date-value="2025-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0638</text:span><text:date style:data-style-name="nicedate" text:fixed="true" text:date-value="2025-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76</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omgevingsvergunning voor bouwen van een carport en berging, Ingetekende geometrie</meta:user-defined>
    <meta:user-defined meta:name="DCTERMS.W3CDTF/DCTERMS.available">2025-02-06</meta:user-defined>
    <meta:user-defined meta:name="DCTERMS.W3CDTF/OVERHEIDop.jaargang">2025</meta:user-defined>
    <meta:user-defined meta:name="OVERHEIDop.publicationIssue">50638</meta:user-defined>
    <meta:user-defined meta:name="OVERHEIDop.GmbID/DC.identifier">gmb-2025-50638</meta:user-defined>
    <meta:user-defined meta:name="OVERHEIDop.versieInformatie"/>
  </office:meta>
</office:document-meta>
</file>