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innemen van een standplaats ten behoeve van het bevolkingsonderzoek borstkanker van 10 maart 2025 tot 16 juni 2025 te Susteren 025 </text:p>
      <text:section text:name="zakelijke-mededeling_id1-3-2" text:style-name="zakelijke-mededeling">
        <text:section text:name="zakelijke-mededeling-tekst_id1-3-2-1" text:style-name="zakelijke-mededeling-tekst">
          <text:section text:name="tekst_id1-3-2-1-1" text:style-name="tekst">
            <text:p text:style-name="common-al">Verleende standplaatsvergunning / Raadhuisplein te Susteren / Echt-Susteren / bekendgemaakt op 27 januari 2025 / het innemen van een standplaats t.b.v. het bevolkingsonderzoek borstkanker in Susteren van 10 maart 2025 tot 16 juni 2025 / Activiteit: Standplaats.</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 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 Echt-Susteren, </text:span>
            <text:span text:style-name="datum">6 februari 2025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50221</text:span><text:line-break/><text:date style:data-style-name="dag" text:fixed="true" text:date-value="2025-02-06"/><text:line-break/><text:date style:data-style-name="jaar" text:fixed="true" text:date-value="2025-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221</text:span><text:date style:data-style-name="nicedate" text:fixed="true" text:date-value="2025-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221</text:span><text:date style:data-style-name="nicedate" text:fixed="true" text:date-value="2025-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3/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Toestemming voor het innemen van een standplaats ten behoeve van het bevolkingsonderzoek borstkanker van 10 maart 2025 tot 16 juni 2025 te Susteren 025</meta:user-defined>
    <meta:user-defined meta:name="DCTERMS.W3CDTF/DCTERMS.available">2025-02-06</meta:user-defined>
    <meta:user-defined meta:name="DCTERMS.W3CDTF/OVERHEIDop.jaargang">2025</meta:user-defined>
    <meta:user-defined meta:name="OVERHEIDop.publicationIssue">50221</meta:user-defined>
    <meta:user-defined meta:name="OVERHEIDop.GmbID/DC.identifier">gmb-2025-50221</meta:user-defined>
    <meta:user-defined meta:name="OVERHEIDop.versieInformatie"/>
  </office:meta>
</office:document-meta>
</file>