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tijdelijk plaatsen van een stacaravan aan Marktsingel 52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Intrekken aanvraag omgevingsvergunning / Marktsingel 52, 6102 VX te Echt / Echt-Susteren / bekendgemaakt op 27 januari 2025 / het tijdelijk plaatsen van een stacaravan / Activiteit : Afwijken van regels in het omgevingspla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0166</text:span><text:line-break/><text:date style:data-style-name="dag" text:fixed="true" text:date-value="2025-02-06"/><text:line-break/><text:date style:data-style-name="jaar" text:fixed="true" text:date-value="2025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166</text:span><text:date style:data-style-name="nicedate" text:fixed="true" text:date-value="2025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166</text:span><text:date style:data-style-name="nicedate" text:fixed="true" text:date-value="2025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5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Ingetrokken aanvraag voor het tijdelijk plaatsen van een stacaravan aan Marktsingel 52 te Echt</meta:user-defined>
    <meta:user-defined meta:name="DCTERMS.W3CDTF/DCTERMS.available">2025-02-06</meta:user-defined>
    <meta:user-defined meta:name="DCTERMS.W3CDTF/OVERHEIDop.jaargang">2025</meta:user-defined>
    <meta:user-defined meta:name="OVERHEIDop.publicationIssue">50166</meta:user-defined>
    <meta:user-defined meta:name="OVERHEIDop.GmbID/DC.identifier">gmb-2025-50166</meta:user-defined>
    <meta:user-defined meta:name="OVERHEIDop.versieInformatie"/>
  </office:meta>
</office:document-meta>
</file>