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 rookgaskanaal ten behoeve van een dak lekkage aan Spoorstraat 14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Sloopmelding / Spoorstraat 14, 6114 EL te Susteren / Echt-Susteren / ingekomen 28 januari 2025 / het verwijderen van asbesthoudend rookgaskanaal t.b.v. een dak lekkage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0104</text:span><text:line-break/><text:date style:data-style-name="dag" text:fixed="true" text:date-value="2025-02-06"/><text:line-break/><text:date style:data-style-name="jaar" text:fixed="true" text:date-value="2025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104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104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4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houdend rookgaskanaal ten behoeve van een dak lekkage aan Spoorstraat 14 te Susteren</meta:user-defined>
    <meta:user-defined meta:name="DCTERMS.W3CDTF/DCTERMS.available">2025-02-06</meta:user-defined>
    <meta:user-defined meta:name="DCTERMS.W3CDTF/OVERHEIDop.jaargang">2025</meta:user-defined>
    <meta:user-defined meta:name="OVERHEIDop.publicationIssue">50104</meta:user-defined>
    <meta:user-defined meta:name="OVERHEIDop.GmbID/DC.identifier">gmb-2025-50104</meta:user-defined>
    <meta:user-defined meta:name="OVERHEIDop.versieInformatie"/>
  </office:meta>
</office:document-meta>
</file>