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aan Slotenmakerstraat sectie K nummer 8010 te Echt kavel S14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Aanvraag omgevingsvergunning / Slotenmakerstraat, sectie K nummer 8010 te Echt kavel S14 / Echt-Susteren / ingekomen 29 januari 2025 / het bouwen van een woning 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 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0058</text:span><text:line-break/><text:date style:data-style-name="dag" text:fixed="true" text:date-value="2025-02-06"/><text:line-break/><text:date style:data-style-name="jaar" text:fixed="true" text:date-value="2025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058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058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een woning aan Slotenmakerstraat sectie K nummer 8010 te Echt kavel S14</meta:user-defined>
    <meta:user-defined meta:name="DCTERMS.W3CDTF/DCTERMS.available">2025-02-06</meta:user-defined>
    <meta:user-defined meta:name="DCTERMS.W3CDTF/OVERHEIDop.jaargang">2025</meta:user-defined>
    <meta:user-defined meta:name="OVERHEIDop.publicationIssue">50058</meta:user-defined>
    <meta:user-defined meta:name="OVERHEIDop.GmbID/DC.identifier">gmb-2025-50058</meta:user-defined>
    <meta:user-defined meta:name="OVERHEIDop.versieInformatie"/>
  </office:meta>
</office:document-meta>
</file>