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kavel K08 (nabij Oentzemastate)  te Kollumersweach,  (WTG01) F 121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-01-2025 hebben burgemeester en wethouders van de gemeente Noardeast-Fryslân een aanvraag ontvangen voor een omgevingsvergunning op locatie kavel K08 (nabij Oentzemastate)  te Kollumersweach,  (WTG01) F 1217. De aanvraag is geregistreerd onder zaaknummer 2025-030684. De aanvraag betreft het bouwen van een woning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9052</text:span><text:line-break/><text:date style:data-style-name="dag" text:fixed="true" text:date-value="2025-02-12"/><text:line-break/><text:date style:data-style-name="jaar" text:fixed="true" text:date-value="2025-02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9052</text:span><text:date style:data-style-name="nicedate" text:fixed="true" text:date-value="2025-02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9052</text:span><text:date style:data-style-name="nicedate" text:fixed="true" text:date-value="2025-02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3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5-030684</meta:user-defined>
    <meta:user-defined meta:name="DCTERMS.abstract">Aanvraag omgevingsvergunning voor het bouwen van een woning op locatie kavel K08 (nabij Oentzemastate)  te Kollumersweach,  (WTG01) F 1217</meta:user-defined>
    <dc:language>nl</dc:language>
    <meta:user-defined meta:name="OVERHEIDop.locatietype/OVERHEIDop.gebiedsmarkering">Perceel</meta:user-defined>
    <meta:user-defined meta:name="OVERHEIDop.locatietype/OVERHEIDop.gebiedsmarkering">Vlak</meta:user-defined>
    <meta:user-defined meta:name="DC.title">Ontvangst aanvraag omgevingsvergunning kavel K08 (nabij Oentzemastate)  te Kollumersweach,  (WTG01) F 1217</meta:user-defined>
    <meta:user-defined meta:name="DCTERMS.W3CDTF/DCTERMS.available">2025-02-12</meta:user-defined>
    <meta:user-defined meta:name="DCTERMS.W3CDTF/OVERHEIDop.jaargang">2025</meta:user-defined>
    <meta:user-defined meta:name="OVERHEIDop.publicationIssue">49052</meta:user-defined>
    <meta:user-defined meta:name="OVERHEIDop.GmbID/DC.identifier">gmb-2025-49052</meta:user-defined>
    <meta:user-defined meta:name="OVERHEIDop.versieInformatie"/>
  </office:meta>
</office:document-meta>
</file>