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ten behoeve van plaatsen mast voor het Waarschuwings- en Alarmerings- Systeem-netwerk (WAS)</text:p>
      <text:section text:name="zakelijke-mededeling_id1-3-2" text:style-name="zakelijke-mededeling">
        <text:section text:name="zakelijke-mededeling-tekst_id1-3-2-1" text:style-name="zakelijke-mededeling-tekst">
          <text:section text:name="tekst_id1-3-2-1-1" text:style-name="tekst">
            <text:p text:style-name="common-al">De gemeente is ten behoeve van het Waarschuwings- en Alarmerings- Systeem-netwerk (WAS) voornemens om een perceel grond, kadastraal bekend als Gemeente Tjalleberd, Sectie H, nummer 889 deels, plaatselijk bekend als Aengwirderweg 335B, 8458CG Tjalleberd, middels een recht van opstal, uit te geven aan de systeembeheerder. De beoogde opstaller is de enige geschikte gegadigde. De gemeente zal na een wachttijd van minimaal twintig kalenderdagen na de datum van deze publicatie uitvoering geven aan haar voornemen. </text:p>
            <text:p text:style-name="last-al">Als u daar vragen of opmerkingen over heeft, kunt u contact opnemen met afdeling Vastgoed van de gemeente Heerenveen via <text:a xlink:href="mailto:Vastgoed@heerenveen.nl" xlink:type="simple"><text:span text:style-name="nadrukondlijn">Vastgoed@heerenveen.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9210</text:span><text:line-break/><text:date style:data-style-name="dag" text:fixed="true" text:date-value="2025-11-13"/><text:line-break/><text:date style:data-style-name="jaar" text:fixed="true" text:date-value="2025-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9210</text:span><text:date style:data-style-name="nicedate" text:fixed="true" text:date-value="2025-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9210</text:span><text:date style:data-style-name="nicedate" text:fixed="true" text:date-value="2025-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0/xml/MC-DRP-Voorlicht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verkoop ten behoeve van plaatsen mast voor het Waarschuwings- en Alarmerings- Systeem-netwerk (WAS)</meta:user-defined>
    <meta:user-defined meta:name="DCTERMS.W3CDTF/DCTERMS.available">2025-11-13</meta:user-defined>
    <meta:user-defined meta:name="DCTERMS.W3CDTF/OVERHEIDop.jaargang">2025</meta:user-defined>
    <meta:user-defined meta:name="OVERHEIDop.publicationIssue">489210</meta:user-defined>
    <meta:user-defined meta:name="OVERHEIDop.GmbID/DC.identifier">gmb-2025-489210</meta:user-defined>
    <meta:user-defined meta:name="OVERHEIDop.versieInformatie"/>
  </office:meta>
</office:document-meta>
</file>