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p locatie nabij Abram van Rijckevorselplein 30, 3065S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6 november 2025 (op dezelfde dag verzonden, dossiernummer Z2025-003076, voorheen OMV.25.07.00114 een omgevingsvergunning heeft verleend voor het Afwijken van de regels in het Omgevingsplan. Grondslag Omgevingswet: Artikel 5.1 lid 1 onder a Omgevingswet.</text:p>
            <text:p text:style-name="common-al">De aanvraag betreft het realiseren van een tijdelijke opvanglocatie voor dak- en thuislozen, genaamd 'De Nieuwe Brug' op locatie nabij Abram van Rijckevorselplein 30, 3065SM Rotterdam.</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common-al">U kunt uw bezwaarschrift ook via internet indienen via het webformulier. Dit is te vinden onder het kopje Formulier op de website. <text:a xlink:href="www.rotterdam.nl/bezwaar-overig-indienen" xlink:type="simple">www.rotterdam.nl/bezwaar-overig-indienen</text:a>. U heeft daarvoor wel een DigiD-code, of als bedrijf een E-herkenning, nodig. Deze kunt u aanvragen via <text:a xlink:href="www.DigiD-code" xlink:type="simple">www.DigiD-code</text:a>, respectievelijk <text:a xlink:href="www.eherkenning.nl" xlink:type="simple">www.eherkenning.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87042</text:span><text:line-break/><text:date style:data-style-name="dag" text:fixed="true" text:date-value="2025-11-10"/><text:line-break/><text:date style:data-style-name="jaar" text:fixed="true" text:date-value="2025-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7042</text:span><text:date style:data-style-name="nicedate" text:fixed="true" text:date-value="2025-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87042</text:span><text:date style:data-style-name="nicedate" text:fixed="true" text:date-value="2025-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0/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5-003076</meta:user-defined>
    <meta:user-defined meta:name="DCTERMS.abstract">Tijdelijke Opvanglocatie Capelsebrug</meta:user-defined>
    <dc:language>nl</dc:language>
    <meta:user-defined meta:name="OVERHEIDop.locatietype/OVERHEIDop.gebiedsmarkering">Punt</meta:user-defined>
    <meta:user-defined meta:name="DC.title">Verleende omgevingsvergunning op locatie nabij Abram van Rijckevorselplein 30, 3065SM Rotterdam</meta:user-defined>
    <meta:user-defined meta:name="DCTERMS.W3CDTF/DCTERMS.available">2025-11-10</meta:user-defined>
    <meta:user-defined meta:name="DCTERMS.W3CDTF/OVERHEIDop.jaargang">2025</meta:user-defined>
    <meta:user-defined meta:name="OVERHEIDop.publicationIssue">487042</meta:user-defined>
    <meta:user-defined meta:name="OVERHEIDop.GmbID/DC.identifier">gmb-2025-487042</meta:user-defined>
    <meta:user-defined meta:name="OVERHEIDop.versieInformatie"/>
  </office:meta>
</office:document-meta>
</file>