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b80af9a-718c-4632-b11f-c98c23e101e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Tasmanstraat 389 aanleg gehandicaptenparkeerplaats kenteken J-042-GZ</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J-042-GZ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plaatsen van verkeersbord conform model <text:span text:style-name="nadrukvet">E6</text:span> (gehandicaptenparkeerplaats) van Bijlage I van het RVV 1990, voorzien van een onderbord met kenteken J-042-GZ en het aanbrengen van ondersteunende markeringen (RVV 1990), in te stellen: een gehandicaptenparkeerplaats ter hoogte van perceel Tasmanstraat 389 (parkeervaknummer 120424489407)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108.06226415094339mm"><draw:image xlink:href="Pictures/Afbeelding1idb80af9a-718c-4632-b11f-c98c23e101e1.png" xlink:type="simple"/></draw:frame></text:p>
            </text:section></draw:text-box></draw:frame>
          </text:p>
            <text:p text:style-name="common-al">Amsterdam, 5 november 2025</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82013</text:span><text:line-break/><text:date style:data-style-name="dag" text:fixed="true" text:date-value="2025-11-07"/><text:line-break/><text:date style:data-style-name="jaar" text:fixed="true" text:date-value="2025-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2013</text:span><text:date style:data-style-name="nicedate" text:fixed="true" text:date-value="2025-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2013</text:span><text:date style:data-style-name="nicedate" text:fixed="true" text:date-value="2025-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Tasmanstraat 389 aanleg gehandicaptenparkeerplaats kenteken J-042-GZ - Tasmanstraat 389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Tasmanstraat 389 aanleg gehandicaptenparkeerplaats kenteken J-042-GZ</meta:user-defined>
    <meta:user-defined meta:name="OVERHEIDop.verkeersbordcode">E6</meta:user-defined>
    <dc:language>nl</dc:language>
    <meta:user-defined meta:name="OVERHEIDop.locatietype/OVERHEIDop.gebiedsmarkering">Adres</meta:user-defined>
    <meta:user-defined meta:name="DC.title">Amsterdam West, verkeersbesluit Tasmanstraat 389 aanleg gehandicaptenparkeerplaats kenteken J-042-GZ</meta:user-defined>
    <meta:user-defined meta:name="DCTERMS.W3CDTF/DCTERMS.available">2025-11-07</meta:user-defined>
    <meta:user-defined meta:name="DCTERMS.W3CDTF/OVERHEIDop.jaargang">2025</meta:user-defined>
    <meta:user-defined meta:name="OVERHEIDop.publicationIssue">482013</meta:user-defined>
    <meta:user-defined meta:name="OVERHEIDop.GmbID/DC.identifier">gmb-2025-482013</meta:user-defined>
    <meta:user-defined meta:name="OVERHEIDop.versieInformatie"/>
  </office:meta>
</office:document-meta>
</file>