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uitbouw achter,dakkapel voor constructieve wijziging, Dantelaan 43, 3533VB Utrecht,  GU-Z2024-00337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ntelaan 43, 3533VB Utrecht</text:p>
            <text:p text:style-name="common-al">GU-Z2024-0033722</text:p>
            <text:p text:style-name="common-al">Toelichting: het bouwen van uitbouw achter,dakkapel voor constructieve wijziging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7961</text:span><text:line-break/><text:date style:data-style-name="dag" text:fixed="true" text:date-value="2025-02-05"/><text:line-break/><text:date style:data-style-name="jaar" text:fixed="true" text:date-value="2025-02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7961</text:span><text:date style:data-style-name="nicedate" text:fixed="true" text:date-value="2025-02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7961</text:span><text:date style:data-style-name="nicedate" text:fixed="true" text:date-value="2025-02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33722</meta:user-defined>
    <meta:user-defined meta:name="DCTERMS.abstract">Toelichting: het bouwen van uitbouw achter,dakkapel voor constructieve wijziging</meta:user-defined>
    <dc:language>nl</dc:language>
    <meta:user-defined meta:name="OVERHEIDop.locatietype/OVERHEIDop.gebiedsmarkering">Vlak</meta:user-defined>
    <meta:user-defined meta:name="DC.title">Verlenging beslistermijn omgevingsvergunning, het bouwen van uitbouw achter,dakkapel voor constructieve wijziging, Dantelaan 43, 3533VB Utrecht,  GU-Z2024-0033722</meta:user-defined>
    <meta:user-defined meta:name="DCTERMS.W3CDTF/DCTERMS.available">2025-02-05</meta:user-defined>
    <meta:user-defined meta:name="DCTERMS.W3CDTF/OVERHEIDop.jaargang">2025</meta:user-defined>
    <meta:user-defined meta:name="OVERHEIDop.publicationIssue">47961</meta:user-defined>
    <meta:user-defined meta:name="OVERHEIDop.GmbID/DC.identifier">gmb-2025-47961</meta:user-defined>
    <meta:user-defined meta:name="OVERHEIDop.versieInformatie"/>
  </office:meta>
</office:document-meta>
</file>