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55009633i8229252f-c779-49a6-8f3f-b2d9fe0f1169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Gorontalostraat 5 wijzigen gehandicaptenparkeerplaats kenteken 12-JVS-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ter hoogte van perceel Gorontalostraat 5 een gehandicaptenparkeerplaats op kenteken is gelegen;</text:p>
              </text:list-item>
              <text:list-item text:style-override="id1-3-2-2-1-7-2">
                <text:number>•</text:number>
                <text:p text:style-name="al">het kenteken van de vergunninghouder die recht heeft op deze gehandicaptenparkeerplaats is gewijzigd in 12-JVS-1;</text:p>
              </text:list-item>
              <text:list-item text:style-override="id1-3-2-2-1-7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2">
              <text:list-item text:style-override="id1-3-2-2-1-12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GP-577-L in (nieuw) 12-JVS-1, de bestaande gehandicaptenparkeerplaats ter hoogte van perceel Gorontalostraat 5 (parkeervaknummer 124689486528) uitsluitend te bestemmen voor het door vergunninghouder in gebruik zijnde motorvoertuig met kentekennummer 12-JVS-1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5-1" text:style-name="plaatje">
              <text:p text:style-name="illustratie_id1-3-2-2-1-15-1-1"><draw:frame draw:style-name="illustratie_id1-3-2-2-1-15-1-1" text:anchor-type="paragraph" svg:width="153mm" svg:height="79.86792452830188mm"><draw:image xlink:href="Pictures/Afbeelding155009633i8229252f-c779-49a6-8f3f-b2d9fe0f1169.png" xlink:type="simple"/></draw:frame></text:p>
            </text:section></draw:text-box></draw:frame>
          </text:p>
            <text:p text:style-name="common-al">Amsterdam, 3 november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5-1-1" style:parent-style-name="Standard">
      <style:paragraph-properties style:line-spacing="0mm" style:text-autospace="none" ofo:line-height="0.001cm"/>
    </style:style>
    <style:style style:family="graphic" style:name="illustratie_id1-3-2-2-1-1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7967</text:span><text:line-break/><text:date style:data-style-name="dag" text:fixed="true" text:date-value="2025-11-05"/><text:line-break/><text:date style:data-style-name="jaar" text:fixed="true" text:date-value="2025-1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7967</text:span><text:date style:data-style-name="nicedate" text:fixed="true" text:date-value="2025-1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7967</text:span><text:date style:data-style-name="nicedate" text:fixed="true" text:date-value="2025-1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4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Gorontalostraat 5 wijzigen gehandicaptenparkeerplaats kenteken 12-JVS-1 - Gorontalostraat 5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Gorontalostraat 5 wijzigen gehandicaptenparkeerplaats kenteken 12-JVS-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Gorontalostraat 5 wijzigen gehandicaptenparkeerplaats kenteken 12-JVS-1</meta:user-defined>
    <meta:user-defined meta:name="DCTERMS.W3CDTF/DCTERMS.available">2025-11-05</meta:user-defined>
    <meta:user-defined meta:name="DCTERMS.W3CDTF/OVERHEIDop.jaargang">2025</meta:user-defined>
    <meta:user-defined meta:name="OVERHEIDop.publicationIssue">477967</meta:user-defined>
    <meta:user-defined meta:name="OVERHEIDop.GmbID/DC.identifier">gmb-2025-477967</meta:user-defined>
    <meta:user-defined meta:name="OVERHEIDop.versieInformatie"/>
  </office:meta>
</office:document-meta>
</file>