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eijnesweg 19 2031BB Haarlem, 0392-2025-0015860, het bouwen van een bedrijfsverzamelgebouw, ontvangen op 31-01-2025</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5806</text:span><text:line-break/><text:date style:data-style-name="dag" text:fixed="true" text:date-value="2025-02-04"/><text:line-break/><text:date style:data-style-name="jaar" text:fixed="true" text:date-value="2025-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806</text:span><text:date style:data-style-name="nicedate" text:fixed="true" text:date-value="202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806</text:span><text:date style:data-style-name="nicedate" text:fixed="true" text:date-value="2025-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5-0015860</meta:user-defined>
    <meta:user-defined meta:name="DCTERMS.abstract">het bouwen van een bedrijfsverzamelge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Beijnesweg 19 2031BB Haarlem, 0392-2025-0015860, het bouwen van een bedrijfsverzamelgebouw, ontvangen op 31-01-2025</meta:user-defined>
    <meta:user-defined meta:name="DCTERMS.W3CDTF/DCTERMS.available">2025-02-04</meta:user-defined>
    <meta:user-defined meta:name="DCTERMS.W3CDTF/OVERHEIDop.jaargang">2025</meta:user-defined>
    <meta:user-defined meta:name="OVERHEIDop.publicationIssue">45806</meta:user-defined>
    <meta:user-defined meta:name="OVERHEIDop.GmbID/DC.identifier">gmb-2025-45806</meta:user-defined>
    <meta:user-defined meta:name="OVERHEIDop.versieInformatie"/>
  </office:meta>
</office:document-meta>
</file>