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twee bedrijfsverzamelgebouwen en het aanleggen van een uitweg aan de Zutphen-Emmerikseweg, Baa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7 oktober 2025 een aanvraag voor een omgevingsvergunning ontvangen. De aanvraag gaat over het bouwen van twee bedrijfsverzamelgebouwen en het aanleggen van een uitweg aan de Zutphen-Emmerikseweg, Baak.</text:p>
            <text:p text:style-name="common-al">
            <text:span text:style-name="nadrukvet">Waarom publiceert de gemeente dit bericht?</text:span>
          </text:p>
            <text:p text:style-name="common-al">De omgevingsvergunning wordt bij de gemeente aangevraagd om toestemming te krijgen voor het bouwen van twee bedrijfsverzamelgebouwen en het aanleggen van een uitwe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7 oktober 2025.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5-375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56807</text:span><text:line-break/><text:date style:data-style-name="dag" text:fixed="true" text:date-value="2025-10-22"/><text:line-break/><text:date style:data-style-name="jaar" text:fixed="true" text:date-value="2025-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6807</text:span><text:date style:data-style-name="nicedate" text:fixed="true" text:date-value="2025-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6807</text:span><text:date style:data-style-name="nicedate" text:fixed="true" text:date-value="2025-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1/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5-3759</meta:user-defined>
    <meta:user-defined meta:name="DCTERMS.abstract">Betreft: Aanvraag op locatie Zutphen-Emmerikseweg, Baak</meta:user-defined>
    <dc:language>nl</dc:language>
    <meta:user-defined meta:name="OVERHEIDop.locatietype/OVERHEIDop.gebiedsmarkering">Vlak</meta:user-defined>
    <meta:user-defined meta:name="DC.title">Aanvraag vergunning voor het bouwen van twee bedrijfsverzamelgebouwen en het aanleggen van een uitweg aan de Zutphen-Emmerikseweg, Baak</meta:user-defined>
    <meta:user-defined meta:name="DCTERMS.W3CDTF/DCTERMS.available">2025-10-22</meta:user-defined>
    <meta:user-defined meta:name="DCTERMS.W3CDTF/OVERHEIDop.jaargang">2025</meta:user-defined>
    <meta:user-defined meta:name="OVERHEIDop.publicationIssue">456807</meta:user-defined>
    <meta:user-defined meta:name="OVERHEIDop.GmbID/DC.identifier">gmb-2025-456807</meta:user-defined>
    <meta:user-defined meta:name="OVERHEIDop.versieInformatie"/>
  </office:meta>
</office:document-meta>
</file>