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Aristotelesstraat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plaatsen van scootmobiel stallingen, aan de Aristotelesstraat te Brunssum. </text:p>
            <text:p text:style-name="common-al">Dossiernummer: 202600677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9-10-2025. De gemeente neemt daarover waarschijnlijk 4-12-2025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het Klant Contact Centrum van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448008</text:span><text:line-break/><text:date style:data-style-name="dag" text:fixed="true" text:date-value="2025-10-22"/><text:line-break/><text:date style:data-style-name="jaar" text:fixed="true" text:date-value="2025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8008</text:span><text:date style:data-style-name="nicedate" text:fixed="true" text:date-value="2025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8008</text:span><text:date style:data-style-name="nicedate" text:fixed="true" text:date-value="2025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4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00677</meta:user-defined>
    <dc:language>nl</dc:language>
    <meta:user-defined meta:name="OVERHEIDop.locatietype/OVERHEIDop.gebiedsmarkering">Weg</meta:user-defined>
    <meta:user-defined meta:name="DC.title">Aanvraag vergunning voor een omgevingsplanactiviteit bouwen, Aristotelesstraat, Brunssum</meta:user-defined>
    <meta:user-defined meta:name="DCTERMS.W3CDTF/DCTERMS.available">2025-10-22</meta:user-defined>
    <meta:user-defined meta:name="DCTERMS.W3CDTF/OVERHEIDop.jaargang">2025</meta:user-defined>
    <meta:user-defined meta:name="OVERHEIDop.publicationIssue">448008</meta:user-defined>
    <meta:user-defined meta:name="OVERHEIDop.GmbID/DC.identifier">gmb-2025-448008</meta:user-defined>
    <meta:user-defined meta:name="OVERHEIDop.versieInformatie"/>
  </office:meta>
</office:document-meta>
</file>