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30-01-2025 hebben wij een reguliere omgevingsvergunning verleend voor het bouwen van een woning op het adres Kloetenweg 5 in Ambt Delden. Deze vergunning staat ingeschreven onder zaaknummer 000061437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4586</text:span><text:line-break/><text:date style:data-style-name="dag" text:fixed="true" text:date-value="2025-02-04"/><text:line-break/><text:date style:data-style-name="jaar" text:fixed="true" text:date-value="2025-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4586</text:span><text:date style:data-style-name="nicedate" text:fixed="true" text:date-value="2025-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4586</text:span><text:date style:data-style-name="nicedate" text:fixed="true" text:date-value="2025-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614374</meta:user-defined>
    <meta:user-defined meta:name="DCTERMS.abstract">het bouwen van een woning </meta:user-defined>
    <dc:language>nl</dc:language>
    <meta:user-defined meta:name="OVERHEIDop.locatietype/OVERHEIDop.gebiedsmarkering">Punt</meta:user-defined>
    <meta:user-defined meta:name="DC.title">Op 30-01-2025 hebben wij een reguliere omgevingsvergunning verleend voor het bouwen van een woning op het adres Kloetenweg 5 in Ambt Delden. Deze vergunning staat ingeschreven onder zaaknummer 0000614374.</meta:user-defined>
    <meta:user-defined meta:name="DCTERMS.W3CDTF/DCTERMS.available">2025-02-04</meta:user-defined>
    <meta:user-defined meta:name="DCTERMS.W3CDTF/OVERHEIDop.jaargang">2025</meta:user-defined>
    <meta:user-defined meta:name="OVERHEIDop.publicationIssue">44586</meta:user-defined>
    <meta:user-defined meta:name="OVERHEIDop.GmbID/DC.identifier">gmb-2025-44586</meta:user-defined>
    <meta:user-defined meta:name="OVERHEIDop.versieInformatie"/>
  </office:meta>
</office:document-meta>
</file>