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rste Hugo de Grootstraat 16-H 1052K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funderingsherstel, veranderen aanbouw met dakterras tuin, wijzigen van de kozijnen voorgevel bg, wijzigen gebruik winkel naar wonen bg</text:p>
            <text:p text:style-name="common-al">Zaakadres: Eerste Hugo de Grootstraat 16-H 1052KP Amsterdam</text:p>
            <text:p text:style-name="common-al">Datum ontvangst: 31-12-2024</text:p>
            <text:p text:style-name="common-al">Zaaknummer: Z2024-043588</text:p>
            <text:p text:style-name="common-al">DSO-nummer: 202412310014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356</text:span><text:line-break/><text:date style:data-style-name="dag" text:fixed="true" text:date-value="2025-02-03"/><text:line-break/><text:date style:data-style-name="jaar" text:fixed="true" text:date-value="2025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4356</text:span><text:date style:data-style-name="nicedate" text:fixed="true" text:date-value="2025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4356</text:span><text:date style:data-style-name="nicedate" text:fixed="true" text:date-value="2025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43588</meta:user-defined>
    <meta:user-defined meta:name="DCTERMS.abstract">realiseren van funderingsherstel, veranderen aanbouw met dakterras tuin, wijzigen van de kozijnen voorgevel bg, wijzigen gebruik winkel naar wonen b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erste Hugo de Grootstraat 16-H 1052KP Amsterdam</meta:user-defined>
    <meta:user-defined meta:name="DCTERMS.W3CDTF/DCTERMS.available">2025-02-03</meta:user-defined>
    <meta:user-defined meta:name="DCTERMS.W3CDTF/OVERHEIDop.jaargang">2025</meta:user-defined>
    <meta:user-defined meta:name="OVERHEIDop.publicationIssue">44356</meta:user-defined>
    <meta:user-defined meta:name="OVERHEIDop.GmbID/DC.identifier">gmb-2025-44356</meta:user-defined>
    <meta:user-defined meta:name="OVERHEIDop.versieInformatie"/>
  </office:meta>
</office:document-meta>
</file>