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appen) Dahliastraat 3A - OMV.24.11.0002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5.1. Omgevingswet). </text:p>
            <text:p text:style-name="common-al">Nabij Dahliastraat 3A, 3073BA, kappen van 4 bomen. Het geanonimiseerde besluit is als bijlage aan de publicatie toegevoegd (datum besluit 24-01-2025, verzonden op 30-01-2025, dossiernummer OMV.24.11.00020). </text:p>
            <text:p text:style-name="common-al">Bezwaar bij verleende reguliere omgevingsvergunningen </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 </text:p>
            <text:p text:style-name="last-al">U kunt uw bezwaarschrift ook via internet indienen via het webformulier. Dit is te vinden onder het kopje ‘Formulier’ op de website.www.rotterdam.nl/bezwaar-overig-indienen. U heeft daarvoor wel een DigiD-code, of als bedrijf een E-herkenning, nodig. Deze kunt u aanvragen via www.DigiD-code, respectievelijk www.eherkenning.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3780</text:span><text:line-break/><text:date style:data-style-name="dag" text:fixed="true" text:date-value="2025-02-03"/><text:line-break/><text:date style:data-style-name="jaar" text:fixed="true" text:date-value="2025-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3780</text:span><text:date style:data-style-name="nicedate" text:fixed="true" text:date-value="2025-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3780</text:span><text:date style:data-style-name="nicedate" text:fixed="true" text:date-value="2025-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5/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OVERHEIDop.locatietype/OVERHEIDop.gebiedsmarkering">Weg</meta:user-defined>
    <meta:user-defined meta:name="DC.title">Verleende omgevingsvergunning (kappen) Dahliastraat 3A - OMV.24.11.00020</meta:user-defined>
    <meta:user-defined meta:name="DCTERMS.W3CDTF/DCTERMS.available">2025-02-03</meta:user-defined>
    <meta:user-defined meta:name="DCTERMS.W3CDTF/OVERHEIDop.jaargang">2025</meta:user-defined>
    <meta:user-defined meta:name="OVERHEIDop.externeBijlage">24.11.00020 - besluit|exb-2025-4088</meta:user-defined>
    <meta:user-defined meta:name="OVERHEIDop.publicationIssue">43780</meta:user-defined>
    <meta:user-defined meta:name="OVERHEIDop.GmbID/DC.identifier">gmb-2025-43780</meta:user-defined>
    <meta:user-defined meta:name="OVERHEIDop.versieInformatie"/>
  </office:meta>
</office:document-meta>
</file>