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533584087i489821c8-4074-4d73-b620-95775f0fe97e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Boris Pasternakstraat 401-429 wijzigen gehandicaptenparkeerplaats kenteken 82-TGS-8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Boris Pasternakstraat 401-429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82-TGS-8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XP-LH-50 in (nieuw) 82-TGS-8, de bestaande gehandicaptenparkeerplaats ter hoogte van perceel Boris Pasternakstraat 401-429 (parkeervaknummer 124752481177) uitsluitend te bestemmen voor het door vergunninghouder in gebruik zijnde motorvoertuig met kentekennummer 82-TGS-8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83.71698113207546mm"><draw:image xlink:href="Pictures/Afbeelding533584087i489821c8-4074-4d73-b620-95775f0fe97e.png" xlink:type="simple"/></draw:frame></text:p>
            </text:section></draw:text-box></draw:frame>
          </text:p>
            <text:p text:style-name="common-al">Amsterdam, 6 okt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5171</text:span><text:line-break/><text:date style:data-style-name="dag" text:fixed="true" text:date-value="2025-10-08"/><text:line-break/><text:date style:data-style-name="jaar" text:fixed="true" text:date-value="2025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5171</text:span><text:date style:data-style-name="nicedate" text:fixed="true" text:date-value="2025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5171</text:span><text:date style:data-style-name="nicedate" text:fixed="true" text:date-value="2025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Boris Pasternakstraat 401-429 wijzigen gehandicaptenparkeerplaats kenteken 82-TGS-8 - Boris Pasternakstraat 401-429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Boris Pasternakstraat 401-429 wijzigen gehandicaptenparkeerplaats kenteken 82-TGS-8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Zuidoost, verkeersbesluit Boris Pasternakstraat 401-429 wijzigen gehandicaptenparkeerplaats kenteken 82-TGS-8</meta:user-defined>
    <meta:user-defined meta:name="DCTERMS.W3CDTF/DCTERMS.available">2025-10-08</meta:user-defined>
    <meta:user-defined meta:name="DCTERMS.W3CDTF/OVERHEIDop.jaargang">2025</meta:user-defined>
    <meta:user-defined meta:name="OVERHEIDop.publicationIssue">435171</meta:user-defined>
    <meta:user-defined meta:name="OVERHEIDop.GmbID/DC.identifier">gmb-2025-435171</meta:user-defined>
    <meta:user-defined meta:name="OVERHEIDop.versieInformatie"/>
  </office:meta>
</office:document-meta>
</file>