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woning, plaatsen van een schutting en de aanleg van een uitrit - Boterbloem (2)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Boterbloem (2) Drachten, de bouw van een woning, plaatsen van een schutting en de aanleg van een uitrit, Z2024-00003228, datum bekendmaking: 30 januari 2025</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3317</text:span><text:line-break/><text:date style:data-style-name="dag" text:fixed="true" text:date-value="2025-02-03"/><text:line-break/><text:date style:data-style-name="jaar" text:fixed="true" text:date-value="2025-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317</text:span><text:date style:data-style-name="nicedate" text:fixed="true" text:date-value="2025-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317</text:span><text:date style:data-style-name="nicedate" text:fixed="true" text:date-value="2025-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4-00003228</meta:user-defined>
    <meta:user-defined meta:name="DCTERMS.abstract">Verleende omgevingsvergunning, Boterbloem (2) Drachten, de bouw van een woning, plaatsen van een schutting en de aanleg van een uitrit, zaaknummer: Z2024-00003228, datum bekendmaking: 30 januari 2025</meta:user-defined>
    <dc:language>nl</dc:language>
    <meta:user-defined meta:name="OVERHEIDop.locatietype/OVERHEIDop.gebiedsmarkering">Vlak</meta:user-defined>
    <meta:user-defined meta:name="DC.title">Gemeente Smallingerland - verlening omgevingsvergunning - de bouw van een woning, plaatsen van een schutting en de aanleg van een uitrit - Boterbloem (2) Drachten</meta:user-defined>
    <meta:user-defined meta:name="DCTERMS.W3CDTF/DCTERMS.available">2025-02-03</meta:user-defined>
    <meta:user-defined meta:name="DCTERMS.W3CDTF/OVERHEIDop.jaargang">2025</meta:user-defined>
    <meta:user-defined meta:name="OVERHEIDop.publicationIssue">43317</meta:user-defined>
    <meta:user-defined meta:name="OVERHEIDop.GmbID/DC.identifier">gmb-2025-43317</meta:user-defined>
    <meta:user-defined meta:name="OVERHEIDop.versieInformatie"/>
  </office:meta>
</office:document-meta>
</file>