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openbare hoorzitting Commissie bezwaarschriften 13 oktober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19.15 uur behandeling bezwaarschrift over de gedeeltelijke toekenning van een WOO-verzoek</text:p>
            <text:p text:style-name="al"/>
            <text:p text:style-name="al">20.15 uur behandeling bezwaarschrift over de verleende omgevingsvergunning voor een rookgasafvoerkanaal op de locatie De Túnkerij 12 te Heerenveen</text:p>
            <text:p text:style-name="al"/>
            <text:p text:style-name="al">De aangegeven tijden zijn onder voorbehoud van wijzigingen. De hoorzittingen vinden plaats in het gemeentehuis te Heerenveen, Crackstraat 2, ingang aan het plein. Als u hierbij aanwezig wilt zijn, kunt u dit melden via bezwaar@heerenveen.nl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1051</text:span><text:line-break/><text:date style:data-style-name="dag" text:fixed="true" text:date-value="2025-10-06"/><text:line-break/><text:date style:data-style-name="jaar" text:fixed="true" text:date-value="2025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1051</text:span><text:date style:data-style-name="nicedate" text:fixed="true" text:date-value="2025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1051</text:span><text:date style:data-style-name="nicedate" text:fixed="true" text:date-value="2025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8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gemeente Heerenveen 13 oktober 2025</meta:user-defined>
    <dc:language>nl</dc:language>
    <meta:user-defined meta:name="OVERHEIDop.locatietype/OVERHEIDop.gebiedsmarkering">Gemeente</meta:user-defined>
    <meta:user-defined meta:name="DC.title">Agenda openbare hoorzitting Commissie bezwaarschriften 13 oktober 2025</meta:user-defined>
    <meta:user-defined meta:name="DCTERMS.W3CDTF/DCTERMS.available">2025-10-06</meta:user-defined>
    <meta:user-defined meta:name="DCTERMS.W3CDTF/OVERHEIDop.jaargang">2025</meta:user-defined>
    <meta:user-defined meta:name="OVERHEIDop.publicationIssue">431051</meta:user-defined>
    <meta:user-defined meta:name="OVERHEIDop.GmbID/DC.identifier">gmb-2025-431051</meta:user-defined>
    <meta:user-defined meta:name="OVERHEIDop.versieInformatie"/>
  </office:meta>
</office:document-meta>
</file>