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9 januari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januari 2025 is een melding ontvangen waarvoor geen vergunningsplicht geldt voor de locatie Anna Blamanstraat 5, 5103PH Dongen. De melding is geregistreerd onder zaaknummer Z2025-00000127. De melding betreft:</text:p>
            <text:p text:style-name="common-al">- plaatsen van een container 29 en 30 januari 2025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42889</text:span><text:line-break/><text:date style:data-style-name="dag" text:fixed="true" text:date-value="2025-02-03"/><text:line-break/><text:date style:data-style-name="jaar" text:fixed="true" text:date-value="2025-02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2889</text:span><text:date style:data-style-name="nicedate" text:fixed="true" text:date-value="2025-02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2889</text:span><text:date style:data-style-name="nicedate" text:fixed="true" text:date-value="2025-02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0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00127</meta:user-defined>
    <meta:user-defined meta:name="DCTERMS.abstract">Anna Blamanstraat 5, 5103PH Dongen</meta:user-defined>
    <dc:language>nl</dc:language>
    <meta:user-defined meta:name="OVERHEIDop.locatietype/OVERHEIDop.gebiedsmarkering">Punt</meta:user-defined>
    <meta:user-defined meta:name="DC.title">Ontvangst melding, : 29 januari 2025</meta:user-defined>
    <meta:user-defined meta:name="DCTERMS.W3CDTF/DCTERMS.available">2025-02-03</meta:user-defined>
    <meta:user-defined meta:name="DCTERMS.W3CDTF/OVERHEIDop.jaargang">2025</meta:user-defined>
    <meta:user-defined meta:name="OVERHEIDop.publicationIssue">42889</meta:user-defined>
    <meta:user-defined meta:name="OVERHEIDop.GmbID/DC.identifier">gmb-2025-42889</meta:user-defined>
    <meta:user-defined meta:name="OVERHEIDop.versieInformatie"/>
  </office:meta>
</office:document-meta>
</file>