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verwijderen van asbest golfplaten aan Vuchterstraat 28 te Maria Hoop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</text:span>
          </text:p>
            <text:p text:style-name="last-al">Sloopmelding / Vuchterstraat 28, 6105 AN te Maria Hoop / Echt-Susteren / ingekomen 24 september 2025 / het verwijderen van asbest golfplat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426698</text:span><text:line-break/><text:date style:data-style-name="dag" text:fixed="true" text:date-value="2025-10-02"/><text:line-break/><text:date style:data-style-name="jaar" text:fixed="true" text:date-value="2025-10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26698</text:span><text:date style:data-style-name="nicedate" text:fixed="true" text:date-value="2025-10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26698</text:span><text:date style:data-style-name="nicedate" text:fixed="true" text:date-value="2025-10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42/xml/MC-DRP-Omgevmelding-Web-ZM.xml</meta:user-defined>
    <meta:user-defined meta:name="OVERHEID.Gemeente/DC.creator">Echt-Suster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Adres</meta:user-defined>
    <meta:user-defined meta:name="DC.title">Melding voor het verwijderen van asbest golfplaten aan Vuchterstraat 28 te Maria Hoop</meta:user-defined>
    <meta:user-defined meta:name="DCTERMS.W3CDTF/DCTERMS.available">2025-10-02</meta:user-defined>
    <meta:user-defined meta:name="DCTERMS.W3CDTF/OVERHEIDop.jaargang">2025</meta:user-defined>
    <meta:user-defined meta:name="OVERHEIDop.publicationIssue">426698</meta:user-defined>
    <meta:user-defined meta:name="OVERHEIDop.GmbID/DC.identifier">gmb-2025-426698</meta:user-defined>
    <meta:user-defined meta:name="OVERHEIDop.versieInformatie"/>
  </office:meta>
</office:document-meta>
</file>