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9 septem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september 2025 is een melding ontvangen waarvoor geen vergunningsplicht geldt voor de locatie Oranjeplein 57, 5104HH Dongen. De melding is geregistreerd onder zaaknummer Z2025-00001438. De melding betreft:</text:p>
            <text:p text:style-name="common-al">- plaatsen van ophoogzand en terrastegels van 1 tot 6 oktober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23185</text:span><text:line-break/><text:date style:data-style-name="dag" text:fixed="true" text:date-value="2025-10-01"/><text:line-break/><text:date style:data-style-name="jaar" text:fixed="true" text:date-value="2025-10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3185</text:span><text:date style:data-style-name="nicedate" text:fixed="true" text:date-value="2025-10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3185</text:span><text:date style:data-style-name="nicedate" text:fixed="true" text:date-value="2025-10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1438</meta:user-defined>
    <meta:user-defined meta:name="DCTERMS.abstract">Oranjeplein 57, 5104HH Dongen</meta:user-defined>
    <dc:language>nl</dc:language>
    <meta:user-defined meta:name="OVERHEIDop.locatietype/OVERHEIDop.gebiedsmarkering">Punt</meta:user-defined>
    <meta:user-defined meta:name="DC.title">Ontvangst melding, : 29 september 2025</meta:user-defined>
    <meta:user-defined meta:name="DCTERMS.W3CDTF/DCTERMS.available">2025-10-01</meta:user-defined>
    <meta:user-defined meta:name="DCTERMS.W3CDTF/OVERHEIDop.jaargang">2025</meta:user-defined>
    <meta:user-defined meta:name="OVERHEIDop.publicationIssue">423185</meta:user-defined>
    <meta:user-defined meta:name="OVERHEIDop.GmbID/DC.identifier">gmb-2025-423185</meta:user-defined>
    <meta:user-defined meta:name="OVERHEIDop.versieInformatie"/>
  </office:meta>
</office:document-meta>
</file>