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De Vlier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22-01-2025)</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er een laadpaal staat in De Elzent nabij de zijkant van De Vliert 12;</text:p>
            <text:p text:style-name="common-al">• dat het kavel De Vliert wordt gesplitst en dar er twee woningen op dit kavel worden gebouwd;</text:p>
            <text:p text:style-name="common-al">• dat er een nieuwe ontsluiting aan De Elzent dient te komen ten behoeve van één van deze woningen;</text:p>
            <text:p text:style-name="common-al">• dat door deze nieuwe uitrit één parkeervak bij de laadpaal komt te vervallen;</text:p>
            <text:p text:style-name="common-al">• dat hierdoor de laadpaal nog maar door één elektrisch voertuig kan worden gebruikt;</text:p>
            <text:p text:style-name="common-al">• dat de nieuwe woning met de uitrit in De Elzent voorziet in parkeren op eigen terrein;</text:p>
            <text:p text:style-name="common-al">• dat de nieuwe laadpaal bij De Vliert 6 ongeveer 85 meter verplaatst ten opzichte van de laadpaal naast De Vliert 12 </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verplaatsen van de huidige laadpaal in De Elzent, naast De Vliert 12, naar de nieuwe locatie nabij De Vliert 6.</text:p>
            <text:p text:style-name="common-al">• Aanwijzen van een parkeerplaats in De Vliert, nabij De Vliert nr. 6,  als standplaats voor het opladen van elektrische auto's.</text:p>
            <text:p text:style-name="common-al">door:</text:p>
            <text:p text:style-name="common-al">• het op grond van artikel 24d onder 2e punt van het RVV 1990 plaatsen van verkeersborden E8c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29 januari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1928</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928</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928</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9/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opladen elektrische auto's  - De Vlie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63447</meta:user-defined>
    <meta:user-defined meta:name="DCTERMS.abstract">VKB laadpaal De Vliert</meta:user-defined>
    <meta:user-defined meta:name="OVERHEIDop.verkeersbordcode">E8c</meta:user-defined>
    <dc:language>nl</dc:language>
    <meta:user-defined meta:name="OVERHEIDop.locatietype/OVERHEIDop.gebiedsmarkering">Punt</meta:user-defined>
    <meta:user-defined meta:name="DC.title">Gereserveerde parkeerplaats opladen elektrische auto´s De Vliert</meta:user-defined>
    <meta:user-defined meta:name="OVERHEIDop.datumEindeReactietermijn">2025-03-19</meta:user-defined>
    <meta:user-defined meta:name="OVERHEIDop.terinzageleggingBG">https://www.oosterhout.nl/parkeren-vervoer-en-wegen/vervoer/verkeer/verkeersbesluiten</meta:user-defined>
    <meta:user-defined meta:name="DCTERMS.W3CDTF/DCTERMS.available">2025-02-05</meta:user-defined>
    <meta:user-defined meta:name="OVERHEIDop.externeBijlage">Bijlage locatie laadpaal De Vliert|exb-2025-3938</meta:user-defined>
    <meta:user-defined meta:name="DCTERMS.W3CDTF/OVERHEIDop.jaargang">2025</meta:user-defined>
    <meta:user-defined meta:name="OVERHEIDop.publicationIssue">41928</meta:user-defined>
    <meta:user-defined meta:name="OVERHEIDop.GmbID/DC.identifier">gmb-2025-41928</meta:user-defined>
    <meta:user-defined meta:name="OVERHEIDop.versieInformatie"/>
  </office:meta>
</office:document-meta>
</file>