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414678747ifc6f99ba-9fdf-4a6b-8d3b-2effa24d697c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Nieuw-West, verkeersbesluit Pond Sterlinglaan 70 opheffen gehandicaptenparkeerplaats kenteken 76-KJD-2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</text:span>
            <text:span text:style-name="nadrukvet"> dat</text:span>
            <text:span text:style-name="nadrukvet">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Pond Sterlinglaan 70 met kenteken 76-KJD-2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</text:span><text:span text:style-name="nadrukvet">6</text:span> (gehandicaptenparkeerplaats) van Bijlage I van het RVV 1990, het bijbehorende onderbord en de ondersteunende wegmarkeringen (RVV 1990) op te heffen: de gehandicaptenparkeerplaats ter hoogte van perceel Pond Sterlinglaan 70 (parkeervaknummer 114156484543) met kenteken 76-KJD-2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79.29056603773584mm"><draw:image xlink:href="Pictures/Afbeelding1414678747ifc6f99ba-9fdf-4a6b-8d3b-2effa24d697c.png" xlink:type="simple"/></draw:frame></text:p>
            </text:section></draw:text-box></draw:frame>
          </text:p>
            <text:p text:style-name="common-al">Amsterdam, 22 september 2025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13256</text:span><text:line-break/><text:date style:data-style-name="dag" text:fixed="true" text:date-value="2025-09-24"/><text:line-break/><text:date style:data-style-name="jaar" text:fixed="true" text:date-value="2025-09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13256</text:span><text:date style:data-style-name="nicedate" text:fixed="true" text:date-value="2025-09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13256</text:span><text:date style:data-style-name="nicedate" text:fixed="true" text:date-value="2025-09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4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Pond Sterlinglaan 70 opheffen gehandicaptenparkeerplaats kenteken 76-KJD-2 - Pond Sterlinglaan 70 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Pond Sterlinglaan 70 opheffen gehandicaptenparkeerplaats kenteken 76-KJD-2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Nieuw-West, verkeersbesluit Pond Sterlinglaan 70 opheffen gehandicaptenparkeerplaats kenteken 76-KJD-2</meta:user-defined>
    <meta:user-defined meta:name="DCTERMS.W3CDTF/DCTERMS.available">2025-09-24</meta:user-defined>
    <meta:user-defined meta:name="DCTERMS.W3CDTF/OVERHEIDop.jaargang">2025</meta:user-defined>
    <meta:user-defined meta:name="OVERHEIDop.publicationIssue">413256</meta:user-defined>
    <meta:user-defined meta:name="OVERHEIDop.GmbID/DC.identifier">gmb-2025-413256</meta:user-defined>
    <meta:user-defined meta:name="OVERHEIDop.versieInformatie"/>
  </office:meta>
</office:document-meta>
</file>