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7 september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september 2025 is een melding ontvangen waarvoor geen vergunningsplicht geldt voor de locatie tegenover Sint Josephstraat 48, 5104EE Dongen. De melding is geregistreerd onder zaaknummer Z2025-00001372. De melding betreft:</text:p>
            <text:p text:style-name="common-al">- plaatsen van een container van 18 september tot 2 oktober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08244</text:span><text:line-break/><text:date style:data-style-name="dag" text:fixed="true" text:date-value="2025-09-22"/><text:line-break/><text:date style:data-style-name="jaar" text:fixed="true" text:date-value="2025-09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08244</text:span><text:date style:data-style-name="nicedate" text:fixed="true" text:date-value="2025-09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08244</text:span><text:date style:data-style-name="nicedate" text:fixed="true" text:date-value="2025-09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8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1372</meta:user-defined>
    <meta:user-defined meta:name="DCTERMS.abstract">tegenover Sint Josephstraat 48, 5104EE Dongen</meta:user-defined>
    <dc:language>nl</dc:language>
    <meta:user-defined meta:name="OVERHEIDop.locatietype/OVERHEIDop.gebiedsmarkering">Punt</meta:user-defined>
    <meta:user-defined meta:name="DC.title">Ontvangst melding, : 17 september 2025</meta:user-defined>
    <meta:user-defined meta:name="DCTERMS.W3CDTF/DCTERMS.available">2025-09-22</meta:user-defined>
    <meta:user-defined meta:name="DCTERMS.W3CDTF/OVERHEIDop.jaargang">2025</meta:user-defined>
    <meta:user-defined meta:name="OVERHEIDop.publicationIssue">408244</meta:user-defined>
    <meta:user-defined meta:name="OVERHEIDop.GmbID/DC.identifier">gmb-2025-408244</meta:user-defined>
    <meta:user-defined meta:name="OVERHEIDop.versieInformatie"/>
  </office:meta>
</office:document-meta>
</file>