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uiten behandeling gelaten, het bouwen van een dakterras op de woning, Jeremiestraat 8A, 3511TW Utrecht, GU-Z2024-003141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Jeremiestraat 8A, 3511TW Utrecht</text:p>
            <text:p text:style-name="common-al">GU-Z2024-0031413</text:p>
            <text:p text:style-name="common-al">Toelichting: het bouwen van een dakterras op de woning</text:p>
            <text:p text:style-name="common-al">Datum besluit: 15 januari 2025</text:p>
            <text:p text:style-name="common-al">Einddatum bezwaartermijn: 24 februari 2025</text:p>
            <text:p text:style-name="common-al">Besluit: Buiten behandeling gelat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0110</text:span><text:line-break/><text:date style:data-style-name="dag" text:fixed="true" text:date-value="2025-01-31"/><text:line-break/><text:date style:data-style-name="jaar" text:fixed="true" text:date-value="2025-01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0110</text:span><text:date style:data-style-name="nicedate" text:fixed="true" text:date-value="2025-01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40110</text:span><text:date style:data-style-name="nicedate" text:fixed="true" text:date-value="2025-01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31413</meta:user-defined>
    <meta:user-defined meta:name="DCTERMS.abstract">Toelichting: het bouwen van een dakterras op de woning</meta:user-defined>
    <dc:language>nl</dc:language>
    <meta:user-defined meta:name="OVERHEIDop.locatietype/OVERHEIDop.gebiedsmarkering">Vlak</meta:user-defined>
    <meta:user-defined meta:name="DC.title">Aanvraag omgevingsvergunning buiten behandeling gelaten, het bouwen van een dakterras op de woning, Jeremiestraat 8A, 3511TW Utrecht, GU-Z2024-0031413</meta:user-defined>
    <meta:user-defined meta:name="DCTERMS.W3CDTF/DCTERMS.available">2025-01-31</meta:user-defined>
    <meta:user-defined meta:name="DCTERMS.W3CDTF/OVERHEIDop.jaargang">2025</meta:user-defined>
    <meta:user-defined meta:name="OVERHEIDop.publicationIssue">40110</meta:user-defined>
    <meta:user-defined meta:name="OVERHEIDop.GmbID/DC.identifier">gmb-2025-40110</meta:user-defined>
    <meta:user-defined meta:name="OVERHEIDop.versieInformatie"/>
  </office:meta>
</office:document-meta>
</file>