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208626566ifd940936-4804-4773-a276-d7bedac1c2d4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Clara Zetkinstraat 8 wijzigen gehandicaptenparkeerplaats kenteken SH-321-P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3">
              <text:list-item text:style-override="id1-3-2-2-1-3-1">
                <text:number>•</text:number>
                <text:p text:style-name="al">de Wegenverkeerswet (WVW 1994); 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6">
              <text:list-item text:style-override="id1-3-2-2-1-6-1">
                <text:number>•</text:number>
                <text:p text:style-name="al">ter hoogte van perceel Clara Zetkinstraat 8 een gehandicaptenparkeerplaats op kenteken is gelegen;</text:p>
              </text:list-item>
              <text:list-item text:style-override="id1-3-2-2-1-6-2">
                <text:number>•</text:number>
                <text:p text:style-name="al">het kenteken van de vergunninghouder die recht heeft op deze gehandicaptenparkeerplaats is gewijzigd in SH-321-P;</text:p>
              </text:list-item>
              <text:list-item text:style-override="id1-3-2-2-1-6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6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6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6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6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64-TL-DD in (nieuw) SH-321-P, de bestaande gehandicaptenparkeerplaats ter hoogte van perceel Clara Zetkinstraat 8 (parkeervaknummer 126096481507) uitsluitend te bestemmen voor het door vergunninghouder in gebruik zijnde motorvoertuig met kentekennummer SH-321-P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41.4mm" svg:height="100.39999999999999mm"><draw:image xlink:href="Pictures/Afbeelding1208626566ifd940936-4804-4773-a276-d7bedac1c2d4.png" xlink:type="simple"/></draw:frame></text:p>
            </text:section></draw:text-box></draw:frame>
          </text:p>
            <text:p text:style-name="common-al">Amsterdam, 17 september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8</text:span><text:line-break/><text:date style:data-style-name="dag" text:fixed="true" text:date-value="2025-09-19"/><text:line-break/><text:date style:data-style-name="jaar" text:fixed="true" text:date-value="2025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0638</text:span><text:date style:data-style-name="nicedate" text:fixed="true" text:date-value="2025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0638</text:span><text:date style:data-style-name="nicedate" text:fixed="true" text:date-value="2025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Clara Zetkinstraat 8 wijzigen gehandicaptenparkeerplaats kenteken SH-321-P - Clara Zetkinstraat 8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Clara Zetkinstraat 8 wijzigen gehandicaptenparkeerplaats kenteken SH-321-P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Clara Zetkinstraat 8 wijzigen gehandicaptenparkeerplaats kenteken SH-321-P</meta:user-defined>
    <meta:user-defined meta:name="DCTERMS.W3CDTF/DCTERMS.available">2025-09-19</meta:user-defined>
    <meta:user-defined meta:name="DCTERMS.W3CDTF/OVERHEIDop.jaargang">2025</meta:user-defined>
    <meta:user-defined meta:name="OVERHEIDop.publicationIssue">400638</meta:user-defined>
    <meta:user-defined meta:name="OVERHEIDop.GmbID/DC.identifier">gmb-2025-400638</meta:user-defined>
    <meta:user-defined meta:name="OVERHEIDop.versieInformatie"/>
  </office:meta>
</office:document-meta>
</file>