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65817211i432aa67b-e3f0-45f1-b656-b838f2db37a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Soestdijkstraat 201 aanleg gehandicaptenparkeerplaats kenteken TF-449-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de vergunninghouder met kenteken TF-449-N recht heeft op een gehandicaptenparkeerplaats;</text:p>
              </text:list-item>
              <text:list-item text:style-override="id1-3-2-2-1-6-2">
                <text:number>•</text:number>
                <text:p text:style-name="al">de aanvrager woonachtig is op het adres zoals genoemd in de aanvraag;</text:p>
              </text:list-item>
              <text:list-item text:style-override="id1-3-2-2-1-6-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plaatsen van verkeersbord conform model <text:span text:style-name="nadrukvet">E6</text:span> (gehandicaptenparkeerplaats) van Bijlage I van het RVV 1990, voorzien van een onderbord met kenteken TF-449-N en het aanbrengen van ondersteunende markeringen (RVV 1990), in te stellen: een gehandicaptenparkeerplaats ter hoogte van perceel Soestdijkstraat 201 (parkeervaknummer 127164478635)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36.9mm" svg:height="106.30000000000001mm"><draw:image xlink:href="Pictures/Afbeelding1865817211i432aa67b-e3f0-45f1-b656-b838f2db37a9.png" xlink:type="simple"/></draw:frame></text:p>
            </text:section></draw:text-box></draw:frame>
          </text:p>
            <text:p text:style-name="common-al">Amsterdam, 17 september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637</text:span><text:line-break/><text:date style:data-style-name="dag" text:fixed="true" text:date-value="2025-09-19"/><text:line-break/><text:date style:data-style-name="jaar" text:fixed="true" text:date-value="2025-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0637</text:span><text:date style:data-style-name="nicedate" text:fixed="true" text:date-value="2025-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0637</text:span><text:date style:data-style-name="nicedate" text:fixed="true" text:date-value="2025-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oestdijkstraat 201 aanleg gehandicaptenparkeerplaats kenteken TF-449-N - Soestdijkstraat 20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oestdijkstraat 201 aanleg gehandicaptenparkeerplaats kenteken TF-449-N</meta:user-defined>
    <meta:user-defined meta:name="OVERHEIDop.verkeersbordcode">E6</meta:user-defined>
    <dc:language>nl</dc:language>
    <meta:user-defined meta:name="OVERHEIDop.locatietype/OVERHEIDop.gebiedsmarkering">Adres</meta:user-defined>
    <meta:user-defined meta:name="DC.title">Amsterdam Zuidoost, verkeersbesluit Soestdijkstraat 201 aanleg gehandicaptenparkeerplaats kenteken TF-449-N</meta:user-defined>
    <meta:user-defined meta:name="DCTERMS.W3CDTF/DCTERMS.available">2025-09-19</meta:user-defined>
    <meta:user-defined meta:name="DCTERMS.W3CDTF/OVERHEIDop.jaargang">2025</meta:user-defined>
    <meta:user-defined meta:name="OVERHEIDop.publicationIssue">400637</meta:user-defined>
    <meta:user-defined meta:name="OVERHEIDop.GmbID/DC.identifier">gmb-2025-400637</meta:user-defined>
    <meta:user-defined meta:name="OVERHEIDop.versieInformatie"/>
  </office:meta>
</office:document-meta>
</file>