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7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september 2025 is een melding ontvangen waarvoor geen vergunningsplicht geldt voor de locatie Rijensestraatweg 25, 5101TE Dongen. De melding is geregistreerd onder zaaknummer Z2025-00001312. De melding betreft:</text:p>
            <text:p text:style-name="common-al">- plaatsen van en container van 12-09-2025 tot 20-9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7184</text:span><text:line-break/><text:date style:data-style-name="dag" text:fixed="true" text:date-value="2025-09-15"/><text:line-break/><text:date style:data-style-name="jaar" text:fixed="true" text:date-value="2025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7184</text:span><text:date style:data-style-name="nicedate" text:fixed="true" text:date-value="2025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7184</text:span><text:date style:data-style-name="nicedate" text:fixed="true" text:date-value="2025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312</meta:user-defined>
    <meta:user-defined meta:name="DCTERMS.abstract">Rijensestraatweg 25, 5101TE Dongen</meta:user-defined>
    <dc:language>nl</dc:language>
    <meta:user-defined meta:name="OVERHEIDop.locatietype/OVERHEIDop.gebiedsmarkering">Punt</meta:user-defined>
    <meta:user-defined meta:name="DC.title">Ontvangst melding, : 7 september 2025</meta:user-defined>
    <meta:user-defined meta:name="DCTERMS.W3CDTF/DCTERMS.available">2025-09-15</meta:user-defined>
    <meta:user-defined meta:name="DCTERMS.W3CDTF/OVERHEIDop.jaargang">2025</meta:user-defined>
    <meta:user-defined meta:name="OVERHEIDop.publicationIssue">397184</meta:user-defined>
    <meta:user-defined meta:name="OVERHEIDop.GmbID/DC.identifier">gmb-2025-397184</meta:user-defined>
    <meta:user-defined meta:name="OVERHEIDop.versieInformatie"/>
  </office:meta>
</office:document-meta>
</file>