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toepassen van zand in een grootschalige bodemtoepassing voor het gebied ten westen van de A2 aan Oude Lakerweg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Melding toepassing bouwstoffen / Oude Lakerweg te Echt / Echt-Susteren / ingekomen 17 januari 2025 / het toepassen van zand in een grootschalige bodemtoepassing voor het gebied ten westen van de A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620</text:span><text:line-break/><text:date style:data-style-name="dag" text:fixed="true" text:date-value="2025-01-30"/><text:line-break/><text:date style:data-style-name="jaar" text:fixed="true" text:date-value="2025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8620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8620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3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Melding voor het toepassen van zand in een grootschalige bodemtoepassing voor het gebied ten westen van de A2 aan Oude Lakerweg te Echt</meta:user-defined>
    <meta:user-defined meta:name="DCTERMS.W3CDTF/DCTERMS.available">2025-01-30</meta:user-defined>
    <meta:user-defined meta:name="DCTERMS.W3CDTF/OVERHEIDop.jaargang">2025</meta:user-defined>
    <meta:user-defined meta:name="OVERHEIDop.publicationIssue">38620</meta:user-defined>
    <meta:user-defined meta:name="OVERHEIDop.GmbID/DC.identifier">gmb-2025-38620</meta:user-defined>
    <meta:user-defined meta:name="OVERHEIDop.versieInformatie"/>
  </office:meta>
</office:document-meta>
</file>