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gebouwen aan Kasteel ter Borchstraat te Roo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Kasteel ter Borchstraat te Roosteren / Echt-Susteren / ingekomen 21 januari 2025 / het slopen van gebouw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594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594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594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Weg</meta:user-defined>
    <meta:user-defined meta:name="DC.title">Melding voor het slopen van gebouwen aan Kasteel ter Borchstraat te Roosteren</meta:user-defined>
    <meta:user-defined meta:name="DCTERMS.W3CDTF/DCTERMS.available">2025-01-30</meta:user-defined>
    <meta:user-defined meta:name="DCTERMS.W3CDTF/OVERHEIDop.jaargang">2025</meta:user-defined>
    <meta:user-defined meta:name="OVERHEIDop.publicationIssue">38594</meta:user-defined>
    <meta:user-defined meta:name="OVERHEIDop.GmbID/DC.identifier">gmb-2025-38594</meta:user-defined>
    <meta:user-defined meta:name="OVERHEIDop.versieInformatie"/>
  </office:meta>
</office:document-meta>
</file>