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erde bouwlaag , Rooseveltlaan 814, 3526BL Utrecht, GU-Z2024-003348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ooseveltlaan 814, 3526BL Utrecht</text:p>
            <text:p text:style-name="common-al">GU-Z2024-0033481</text:p>
            <text:p text:style-name="common-al">Toelichting: het bouwen van een derde bouwlaag 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11 maart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8317</text:span><text:line-break/><text:date style:data-style-name="dag" text:fixed="true" text:date-value="2025-01-30"/><text:line-break/><text:date style:data-style-name="jaar" text:fixed="true" text:date-value="2025-01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8317</text:span><text:date style:data-style-name="nicedate" text:fixed="true" text:date-value="2025-01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8317</text:span><text:date style:data-style-name="nicedate" text:fixed="true" text:date-value="2025-01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60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33481</meta:user-defined>
    <meta:user-defined meta:name="DCTERMS.abstract">Toelichting: het bouwen van een derde bouwlaag </meta:user-defined>
    <dc:language>nl</dc:language>
    <meta:user-defined meta:name="DC.title">Verleende Omgevingsvergunning, het bouwen van een derde bouwlaag , Rooseveltlaan 814, 3526BL Utrecht, GU-Z2024-0033481</meta:user-defined>
    <meta:user-defined meta:name="OVERHEIDop.datumEindeReactietermijn">2025-03-11</meta:user-defined>
    <meta:user-defined meta:name="OVERHEIDop.terinzageleggingBG">https://jeleefomgeving.nl/inzien/002220647/78e3516a-85d8-41a2-9282-70fb5bee1f5b</meta:user-defined>
    <meta:user-defined meta:name="OVERHEIDop.locatietype/OVERHEIDop.gebiedsmarkering">GeometrieRef</meta:user-defined>
    <meta:user-defined meta:name="DCTERMS.W3CDTF/DCTERMS.available">2025-01-30</meta:user-defined>
    <meta:user-defined meta:name="DCTERMS.W3CDTF/OVERHEIDop.jaargang">2025</meta:user-defined>
    <meta:user-defined meta:name="OVERHEIDop.externeBijlage">Afwijkvergunning|exb-2025-3602</meta:user-defined>
    <meta:user-defined meta:name="OVERHEIDop.publicationIssue">38317</meta:user-defined>
    <meta:user-defined meta:name="OVERHEIDop.GmbID/DC.identifier">gmb-2025-38317</meta:user-defined>
    <meta:user-defined meta:name="OVERHEIDop.versieInformatie"/>
  </office:meta>
</office:document-meta>
</file>