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ijdelijk plaatsen van een stacaravan aan Marktsingel 5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Aanvraag omgevingsvergunning / Marktsingel 52, 6102 VX te Echt / Echt-Susteren / ingekomen 19 januari 2025 / het tijdelijk plaatsen van een stacaravan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312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312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312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tijdelijk plaatsen van een stacaravan aan Marktsingel 52 te Echt</meta:user-defined>
    <meta:user-defined meta:name="DCTERMS.W3CDTF/DCTERMS.available">2025-01-30</meta:user-defined>
    <meta:user-defined meta:name="DCTERMS.W3CDTF/OVERHEIDop.jaargang">2025</meta:user-defined>
    <meta:user-defined meta:name="OVERHEIDop.publicationIssue">38312</meta:user-defined>
    <meta:user-defined meta:name="OVERHEIDop.GmbID/DC.identifier">gmb-2025-38312</meta:user-defined>
    <meta:user-defined meta:name="OVERHEIDop.versieInformatie"/>
  </office:meta>
</office:document-meta>
</file>