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rt bouw Enkcoterrein</text:p>
      <text:section text:name="regeling_id1-3-2" text:style-name="regeling">
        <text:section text:name="aanhef_id1-3-2-1" text:style-name="aanhef">
          <text:section text:name="preambule_id1-3-2-1-1" text:style-name="preambule">
            <text:p text:style-name="al"/>
            <text:p text:style-name="al">In Holten is op vrijdag 29 augustus 2025 begonnen met de bouw van 20 sociale huurappartementen op het Enkcoterrein. Dit feestelijke moment werd gevierd met de provincie Overijssel en het ministerie van Volkshuisvesting. Een vloerplaat werd geplaatst als symbool dat de bouw echt start. </text:p>
            <text:p text:style-name="al"/>
            <text:p text:style-name="al">
            <text:span text:style-name="nadrukvet">Nieuwe groene wijk </text:span>
          </text:p>
            <text:p text:style-name="al">Het plan is om ongeveer 150 woningen te bouwen. Er komen koopwoningen, sociale huur en betaalbare huizen. Het oude bedrijventerrein verandert in een groene wijk met verbinding naar de Holterberg. </text:p>
            <text:p text:style-name="al"/>
            <text:p text:style-name="al">
            <text:span text:style-name="nadrukvet">Meer informatie</text:span>
          </text:p>
            <text:p text:style-name="al"> Kijk voor nieuws en de plannen op www.rijssen-holten.nl/enkcoterrei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1884</text:span><text:line-break/><text:date style:data-style-name="dag" text:fixed="true" text:date-value="2025-09-03"/><text:line-break/><text:date style:data-style-name="jaar" text:fixed="true" text:date-value="2025-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81884</text:span><text:date style:data-style-name="nicedate" text:fixed="true" text:date-value="2025-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81884</text:span><text:date style:data-style-name="nicedate" text:fixed="true" text:date-value="2025-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8/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36/25</meta:user-defined>
    <dc:language>nl</dc:language>
    <meta:user-defined meta:name="OVERHEIDop.locatietype/OVERHEIDop.gebiedsmarkering">Gemeente</meta:user-defined>
    <meta:user-defined meta:name="DC.title">Start bouw Enkcoterrein</meta:user-defined>
    <meta:user-defined meta:name="DCTERMS.W3CDTF/DCTERMS.available">2025-09-03</meta:user-defined>
    <meta:user-defined meta:name="DCTERMS.W3CDTF/OVERHEIDop.jaargang">2025</meta:user-defined>
    <meta:user-defined meta:name="OVERHEIDop.publicationIssue">381884</meta:user-defined>
    <meta:user-defined meta:name="OVERHEIDop.GmbID/DC.identifier">gmb-2025-381884</meta:user-defined>
    <meta:user-defined meta:name="OVERHEIDop.versieInformatie"/>
  </office:meta>
</office:document-meta>
</file>