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de bouw van een woning - Ines Pultrumstrjitte (kavel 14), Houtigehage (Rottevalle, A , 2666)</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Ines Pultrumstrjitte (kavel 14), Houtigehage (Rottevalle, A , 2666), de bouw van een woning, ontvangen: 24 januari 2025. De aanvraag is geregistreerd onder zaaknummer Z2025-00000206.</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6929</text:span><text:line-break/><text:date style:data-style-name="dag" text:fixed="true" text:date-value="2025-01-29"/><text:line-break/><text:date style:data-style-name="jaar" text:fixed="true" text:date-value="2025-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6929</text:span><text:date style:data-style-name="nicedate" text:fixed="true" text:date-value="2025-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6929</text:span><text:date style:data-style-name="nicedate" text:fixed="true" text:date-value="2025-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0206</meta:user-defined>
    <meta:user-defined meta:name="DCTERMS.abstract">Aanvraag omgevingsvergunning: Ines Pultrumstrjitte (kavel 14), Houtigehage (Rottevalle, A , 2666), de bouw van een woning, ontvangen: 24 januari 2025, zaaknummer: Z2025-00000206</meta:user-defined>
    <dc:language>nl</dc:language>
    <meta:user-defined meta:name="OVERHEIDop.locatietype/OVERHEIDop.gebiedsmarkering">Vlak</meta:user-defined>
    <meta:user-defined meta:name="DC.title">Gemeente Smallingerland - aanvraag omgevingsvergunning - de bouw van een woning - Ines Pultrumstrjitte (kavel 14), Houtigehage (Rottevalle, A , 2666)</meta:user-defined>
    <meta:user-defined meta:name="DCTERMS.W3CDTF/DCTERMS.available">2025-01-29</meta:user-defined>
    <meta:user-defined meta:name="DCTERMS.W3CDTF/OVERHEIDop.jaargang">2025</meta:user-defined>
    <meta:user-defined meta:name="OVERHEIDop.publicationIssue">36929</meta:user-defined>
    <meta:user-defined meta:name="OVERHEIDop.GmbID/DC.identifier">gmb-2025-36929</meta:user-defined>
    <meta:user-defined meta:name="OVERHEIDop.versieInformatie"/>
  </office:meta>
</office:document-meta>
</file>